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6ca31a5a4a305dee9141643fc726e3.png"/>
  <manifest:file-entry manifest:media-type="image/png" manifest:full-path="Pictures/f4c367fc846277da427285270d2b1720.png"/>
  <manifest:file-entry manifest:media-type="image/png" manifest:full-path="Pictures/5255999dd268fc8df88ebd2bada187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thermoformeuse"/><text:bookmark-start text:name="__RefHeading___projet_de_thermoformeuse_plastique_1"/><text:bookmark-start text:name="projet_de_thermoformeuse_plastique"/>Projet de thermoformeuse plastique<text:bookmark-end text:name="__RefHeading___projet_de_thermoformeuse_plastique_1"/><text:bookmark-end text:name="projet_de_thermoformeuse_plastique"/></text:h>
      <text:h text:style-name="Heading_20_2" text:outline-level="2"><text:bookmark-start text:name="__RefHeading___principe_2"/><text:bookmark-start text:name="principe"/>Principe<text:bookmark-end text:name="__RefHeading___principe_2"/><text:bookmark-end text:name="principe"/></text:h>
      <text:p text:style-name="Text_20_body">Surface d'aspiration:500*500mm
Chauffage de la feuille plastique par une résistance 3000w
Réalisation de l'aspiration par connexion à un aspirateur</text:p>
      <text:h text:style-name="Heading_20_2" text:outline-level="2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<draw:frame draw:style-name="media" draw:name="0" text:anchor-type="as-char" draw:z-index="0" svg:width="5.2916666666667cm" style:rel-width="100%" svg:height="4.2686111111111cm" style:rel-height="scale"><draw:image xlink:href="Pictures/6a6ca31a5a4a305dee9141643fc726e3.png" xlink:type="simple" xlink:show="embed" xlink:actuate="onLoad"/></draw:frame>
<draw:frame draw:style-name="media" draw:name="1" text:anchor-type="as-char" draw:z-index="1" svg:width="5.2916666666667cm" style:rel-width="100%" svg:height="4.2686111111111cm" style:rel-height="scale"><draw:image xlink:href="Pictures/f4c367fc846277da427285270d2b1720.png" xlink:type="simple" xlink:show="embed" xlink:actuate="onLoad"/></draw:frame>
<draw:frame draw:style-name="media" draw:name="2" text:anchor-type="as-char" draw:z-index="2" svg:width="5.2916666666667cm" style:rel-width="100%" svg:height="4.2686111111111cm" style:rel-height="scale"><draw:image xlink:href="Pictures/5255999dd268fc8df88ebd2bada187e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2::25:18</meta:creation-date>
    <dc:creator>Generated</dc:creator>
    <dc:date>2026-09-06T02::25:18</dc:date>
    <dc:language>en-US</dc:language>
    <meta:editing-cycles>1</meta:editing-cycles>
    <meta:editing-duration>PT0S</meta:editing-duration>
    <dc:title>projets:realisations:thermoformeuse</dc:title>
  </office:meta>
</office:document-meta>
</file>