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7e88b72981ca3e9da9a2742c1437bd.jpg"/>
  <manifest:file-entry manifest:media-type="image/jpeg" manifest:full-path="Pictures/5658ad37165cd405ceb75a5e8b14bee9.jpg"/>
  <manifest:file-entry manifest:media-type="image/jpeg" manifest:full-path="Pictures/6e8e9379d17418b583d2b75ab220ff1e.jpg"/>
  <manifest:file-entry manifest:media-type="image/jpeg" manifest:full-path="Pictures/4d0d2d0a0f9de9599670826132f22406.jpg"/>
  <manifest:file-entry manifest:media-type="image/jpeg" manifest:full-path="Pictures/079c825efcd0f2165f656c526c3c2674.jpg"/>
  <manifest:file-entry manifest:media-type="image/jpeg" manifest:full-path="Pictures/6a511ac0c6457450552d03670d75dfb9.jpg"/>
  <manifest:file-entry manifest:media-type="image/jpeg" manifest:full-path="Pictures/0237cb7e830ccecf611169477bc35d10.jpg"/>
  <manifest:file-entry manifest:media-type="image/jpeg" manifest:full-path="Pictures/97311be9d31118e5660a3a479585354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realisations:sur-blouse_hopital"/><text:bookmark-start text:name="__RefHeading___sur-blouse_pour_l_hopital_-_covid19_1"/><text:bookmark-start text:name="sur-blouse_pour_l_hopital_-_covid19"/>Sur-blouse pour l'hôpital - COVID19<text:bookmark-end text:name="__RefHeading___sur-blouse_pour_l_hopital_-_covid19_1"/><text:bookmark-end text:name="sur-blouse_pour_l_hopital_-_covid19"/></text:h>
      <text:p text:style-name="Text_20_body">Dans le cadre de l'effort national amené par la crise sanitaire liée à la pandémie du virus COVID19, nous avons répondu à l'appel de l'hôpital de Millau pour organiser et produire des sur-blouses.<text:line-break/>
Il est important de noter que le fablab a été rejoint par bon nombre de bénévoles et notamment des couturières afin de confectionner ces sur-blouses.<text:line-break/></text:p>
      <text:p text:style-name="Text_20_body">Voici quelques photos de ce qui doit être réalisé. Un seul modèle à base de draps réformés de la Blanchisserie Inter-hospitalière de St Germain (12).<text:line-break/>
<text:line-break/>
<text:line-break/>
Ici, la blouse a été réalisée avec du non-tissé à usage unique.<text:line-break/>
Les coupes sont droites (sauf le col) :<text:line-break/>
<draw:frame draw:style-name="mediacenter" draw:name="0" text:anchor-type="paragraph" draw:z-index="0" svg:width="21.166666666667cm" style:rel-width="100%" svg:height="16.704027777778cm" style:rel-height="scale"><draw:image xlink:href="Pictures/887e88b72981ca3e9da9a2742c1437bd.jpg" xlink:type="simple" xlink:show="embed" xlink:actuate="onLoad"/></draw:frame><text:line-break/>
<draw:frame draw:style-name="mediacenter" draw:name="1" text:anchor-type="paragraph" draw:z-index="1" svg:width="21.166666666667cm" style:rel-width="100%" svg:height="14.587361111111cm" style:rel-height="scale"><draw:image xlink:href="Pictures/5658ad37165cd405ceb75a5e8b14bee9.jpg" xlink:type="simple" xlink:show="embed" xlink:actuate="onLoad"/></draw:frame><text:line-break/>
<draw:frame draw:style-name="mediacenter" draw:name="2" text:anchor-type="paragraph" draw:z-index="2" svg:width="21.166666666667cm" style:rel-width="100%" svg:height="15.663333333333cm" style:rel-height="scale"><draw:image xlink:href="Pictures/6e8e9379d17418b583d2b75ab220ff1e.jpg" xlink:type="simple" xlink:show="embed" xlink:actuate="onLoad"/></draw:frame><text:line-break/>
<draw:frame draw:style-name="mediacenter" draw:name="3" text:anchor-type="paragraph" draw:z-index="3" svg:width="21.166666666667cm" style:rel-width="100%" svg:height="12.117916666667cm" style:rel-height="scale"><draw:image xlink:href="Pictures/4d0d2d0a0f9de9599670826132f22406.jpg" xlink:type="simple" xlink:show="embed" xlink:actuate="onLoad"/></draw:frame><text:line-break/>
<draw:frame draw:style-name="mediacenter" draw:name="4" text:anchor-type="paragraph" draw:z-index="4" svg:width="21.166666666667cm" style:rel-width="100%" svg:height="13.282083333333cm" style:rel-height="scale"><draw:image xlink:href="Pictures/079c825efcd0f2165f656c526c3c2674.jpg" xlink:type="simple" xlink:show="embed" xlink:actuate="onLoad"/></draw:frame><text:line-break/>
<draw:frame draw:style-name="mediacenter" draw:name="5" text:anchor-type="paragraph" draw:z-index="5" svg:width="21.166666666667cm" style:rel-width="100%" svg:height="12.735277777778cm" style:rel-height="scale"><draw:image xlink:href="Pictures/6a511ac0c6457450552d03670d75dfb9.jpg" xlink:type="simple" xlink:show="embed" xlink:actuate="onLoad"/></draw:frame><text:line-break/>
<draw:frame draw:style-name="mediacenter" draw:name="6" text:anchor-type="paragraph" draw:z-index="6" svg:width="21.166666666667cm" style:rel-width="100%" svg:height="14.111111111111cm" style:rel-height="scale"><draw:image xlink:href="Pictures/0237cb7e830ccecf611169477bc35d10.jpg" xlink:type="simple" xlink:show="embed" xlink:actuate="onLoad"/></draw:frame><text:line-break/>
<text:line-break/>
La photo suivante montre une version avec un manchon élastique en bout de manche. Cette version ne sera réalisée que pour quelques exemplaires :<text:line-break/>
<draw:frame draw:style-name="mediacenter" draw:name="7" text:anchor-type="paragraph" draw:z-index="7" svg:width="21.166666666667cm" style:rel-width="100%" svg:height="14.111111111111cm" style:rel-height="scale"><draw:image xlink:href="Pictures/97311be9d31118e5660a3a4795853541.jpg" xlink:type="simple" xlink:show="embed" xlink:actuate="onLoad"/></draw:frame>
<text:line-break/>
Fichiers PDF du patron :
<text:a xlink:type="simple" xlink:href="https://wiki.millaulab.fr/lib/exe/fetch.php?media=projets:realisations:2020-04-04_sur-blouse_devant_v2.pdf" text:style-name="Internet_20_link" text:visited-style-name="Visited_20_Internet_20_Link">2020-04-04_sur-blouse_devant_v2.pdf</text:a><text:line-break/>
<text:a xlink:type="simple" xlink:href="https://wiki.millaulab.fr/lib/exe/fetch.php?media=projets:realisations:2020-04-04_sur-blouse_derriere_v2.pdf" text:style-name="Internet_20_link" text:visited-style-name="Visited_20_Internet_20_Link">2020-04-04_sur-blouse_derriere_v2.pdf</text:a><text:line-break/>
<text:a xlink:type="simple" xlink:href="https://wiki.millaulab.fr/lib/exe/fetch.php?media=projets:realisations:2020-04-04_sur-blouse_manche_v2.pdf" text:style-name="Internet_20_link" text:visited-style-name="Visited_20_Internet_20_Link">2020-04-04_sur-blouse_manche_v2.pd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2::27:47</meta:creation-date>
    <dc:creator>Generated</dc:creator>
    <dc:date>2026-09-06T02::27:47</dc:date>
    <dc:language>en-US</dc:language>
    <meta:editing-cycles>1</meta:editing-cycles>
    <meta:editing-duration>PT0S</meta:editing-duration>
    <dc:title>projets:realisations:sur-blouse_hopital</dc:title>
  </office:meta>
</office:document-meta>
</file>