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b8a2cf12d27553c673a428d91aa3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realisations:support_controleur_cnc_sorotec"/><text:bookmark-start text:name="__RefHeading___support_controleur_de_la_cn_sorotec_alu_line_1110_1"/><text:bookmark-start text:name="support_controleur_de_la_cn_sorotec_alu_line_1110"/>Support contrôleur de la CN Sorotec Alu Line 1110<text:bookmark-end text:name="__RefHeading___support_controleur_de_la_cn_sorotec_alu_line_1110_1"/><text:bookmark-end text:name="support_controleur_de_la_cn_sorotec_alu_line_1110"/></text:h>
      <text:p text:style-name="Text_20_body">Le contrôleur, l'unité centrale et le chiller (refroidisseur broche HF) seront posés sur ce support positionné sous la machine.<text:line-break/>
<text:span text:style-name="Strong_20_Emphasis">Visuel :</text:span><text:line-break/></text:p>
      <text:p text:style-name="Text_20_body"><draw:frame draw:style-name="mediacenter" draw:name="0" text:anchor-type="paragraph" draw:z-index="0" svg:width="21.166666666667cm" style:rel-width="100%" svg:height="11.90625cm" style:rel-height="scale"><draw:image xlink:href="Pictures/efb8a2cf12d27553c673a428d91aa3d6.png" xlink:type="simple" xlink:show="embed" xlink:actuate="onLoad"/></draw:frame><text:line-break/>
<text:line-break/>
<text:span text:style-name="Strong_20_Emphasis">Fichiers :</text:span><text:line-break/>
<text:line-break/>
Fichier source FreeCAD 0.17-13522 (200Ko) : <text:a xlink:type="simple" xlink:href="https://wiki.millaulab.fr/lib/exe/fetch.php?media=projets:realisations:banc_accesoires.fcstd" text:style-name="Internet_20_link" text:visited-style-name="Visited_20_Internet_20_Link">banc_accesoires.fcstd</text:a><text:line-break/>
Fichier STEP (Interopérabilité CAO - 1,7Mo) : <text:line-break/>
Fichier 01 DXF (Interopérabilité CAO - 10Ko) : <text:line-break/>
Fichier 02 DXF (Interopérabilité CAO - 10Koo) :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2::41:25</meta:creation-date>
    <dc:creator>Generated</dc:creator>
    <dc:date>2026-09-05T02::41:25</dc:date>
    <dc:language>en-US</dc:language>
    <meta:editing-cycles>1</meta:editing-cycles>
    <meta:editing-duration>PT0S</meta:editing-duration>
    <dc:title>projets:realisations:support_controleur_cnc_sorotec</dc:title>
  </office:meta>
</office:document-meta>
</file>