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2c1dd41e24fbd9d35b4efdf41c63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potre_cles"/><text:bookmark-start text:name="__RefHeading___porte_cles_en_cuir_1"/><text:bookmark-start text:name="porte_cles_en_cuir"/>Porte clés en cuir<text:bookmark-end text:name="__RefHeading___porte_cles_en_cuir_1"/><text:bookmark-end text:name="porte_cles_en_cuir"/></text:h>
      <text:p text:style-name="Text_20_body">Ce porte clés est utilisé pour la partie pratique de la formation initiale d'utilisation de la découpe laser.<text:line-break/></text:p>
      <text:h text:style-name="Heading_20_2" text:outline-level="2"><text:bookmark-start text:name="__RefHeading___rendu_2"/><text:bookmark-start text:name="rendu"/>Rendu<text:bookmark-end text:name="__RefHeading___rendu_2"/><text:bookmark-end text:name="rendu"/></text:h>
      <text:p text:style-name="Text_20_body"><draw:frame draw:style-name="mediacenter" draw:name="0" text:anchor-type="paragraph" draw:z-index="0" svg:width="21.166666666667cm" style:rel-width="100%" svg:height="20.631768953069cm" style:rel-height="scale"><draw:image xlink:href="Pictures/0f2c1dd41e24fbd9d35b4efdf41c63cd.png" xlink:type="simple" xlink:show="embed" xlink:actuate="onLoad"/></draw:frame></text:p>
      <text:h text:style-name="Heading_20_2" text:outline-level="2"><text:bookmark-start text:name="__RefHeading___fichiers_3"/><text:bookmark-start text:name="fichiers"/>Fichiers<text:bookmark-end text:name="__RefHeading___fichiers_3"/><text:bookmark-end text:name="fichi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5::10:22</meta:creation-date>
    <dc:creator>Generated</dc:creator>
    <dc:date>2026-08-22T05::10:22</dc:date>
    <dc:language>en-US</dc:language>
    <meta:editing-cycles>1</meta:editing-cycles>
    <meta:editing-duration>PT0S</meta:editing-duration>
    <dc:title>projets:realisations:potre_cles</dc:title>
  </office:meta>
</office:document-meta>
</file>