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f293d769df6c39cb746265a5f18d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realisations:porte_stylos"/><text:bookmark-start text:name="__RefHeading___porte_stylos_crayons_1"/><text:bookmark-start text:name="porte_stylos_crayons"/>Porte stylos/crayons<text:bookmark-end text:name="__RefHeading___porte_stylos_crayons_1"/><text:bookmark-end text:name="porte_stylos_crayons"/></text:h>
      <text:p text:style-name="Text_20_body">Parce que l'on ne trouve jamais de quoi écrire au lab…<text:line-break/></text:p>
      <text:p text:style-name="Text_20_body"><draw:frame draw:style-name="media" draw:name="0" text:anchor-type="as-char" draw:z-index="0" svg:width="21.166666666667cm" style:rel-width="100%" svg:height="21.794757665678cm" style:rel-height="scale"><draw:image xlink:href="Pictures/5bf293d769df6c39cb746265a5f18d64.png" xlink:type="simple" xlink:show="embed" xlink:actuate="onLoad"/></draw:frame><text:line-break/></text:p>
      <text:p text:style-name="Text_20_body">Fichier FreeCAD 0.19 : <text:a xlink:type="simple" xlink:href="https://wiki.millaulab.fr/lib/exe/fetch.php?media=projets:2020_porte_stylos.fcstd" text:style-name="Internet_20_link" text:visited-style-name="Visited_20_Internet_20_Link">2020_porte_stylos.fcstd</text:a><text:line-break/>
Fichier DXF : <text:a xlink:type="simple" xlink:href="https://wiki.millaulab.fr/lib/exe/fetch.php?media=projets:porte_stylos.dxf" text:style-name="Internet_20_link" text:visited-style-name="Visited_20_Internet_20_Link">porte_stylos.dx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2::47:28</meta:creation-date>
    <dc:creator>Generated</dc:creator>
    <dc:date>2026-08-22T02::47:28</dc:date>
    <dc:language>en-US</dc:language>
    <meta:editing-cycles>1</meta:editing-cycles>
    <meta:editing-duration>PT0S</meta:editing-duration>
    <dc:title>projets:realisations:porte_stylos</dc:title>
  </office:meta>
</office:document-meta>
</file>