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b556c62d7094b9213628365828734d.png"/>
  <manifest:file-entry manifest:media-type="image/png" manifest:full-path="Pictures/6c62c3d53355666777bdbf9023c938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imprimante_3d_tole"/><text:bookmark-start text:name="__RefHeading___projet_d_imprimante_3d_1"/><text:bookmark-start text:name="projet_d_imprimante_3d"/>Projet d'imprimante 3D<text:bookmark-end text:name="__RefHeading___projet_d_imprimante_3d_1"/><text:bookmark-end text:name="projet_d_imprimante_3d"/></text:h>
      <text:h text:style-name="Heading_20_2" text:outline-level="2"><text:bookmark-start text:name="__RefHeading___principe_2"/><text:bookmark-start text:name="principe"/>Principe<text:bookmark-end text:name="__RefHeading___principe_2"/><text:bookmark-end text:name="principe"/></text:h>
      <text:list text:style-name="List_20_1" text:continue-numbering="false">
        <text:list-item>
          <text:p text:style-name="List_20_1_Content_First"> Architecture Prusa i3</text:p>
        </text:list-item>
        <text:list-item>
          <text:p text:style-name="List_20_1_Content"> Double extrusion</text:p>
        </text:list-item>
        <text:list-item>
          <text:p text:style-name="List_20_1_Content"> Plateau chauffant de 200x300mm</text:p>
        </text:list-item>
        <text:list-item>
          <text:p text:style-name="List_20_1_Content_Last"> Châssis en tôle de 10/10ème</text:p>
        </text:list-item>
      </text:list>
      <text:h text:style-name="Heading_20_2" text:outline-level="2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<draw:frame draw:style-name="mediacenter" draw:name="0" text:anchor-type="paragraph" draw:z-index="0" svg:width="31.75cm" style:rel-width="100%" svg:height="25.611666666667cm" style:rel-height="scale"><draw:image xlink:href="Pictures/fbb556c62d7094b9213628365828734d.png" xlink:type="simple" xlink:show="embed" xlink:actuate="onLoad"/></draw:frame><text:line-break/>
<draw:frame draw:style-name="mediacenter" draw:name="1" text:anchor-type="paragraph" draw:z-index="1" svg:width="31.75cm" style:rel-width="100%" svg:height="25.611666666667cm" style:rel-height="scale"><draw:image xlink:href="Pictures/6c62c3d53355666777bdbf9023c93812.png" xlink:type="simple" xlink:show="embed" xlink:actuate="onLoad"/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16:35</meta:creation-date>
    <dc:creator>Generated</dc:creator>
    <dc:date>2026-08-12T18::16:35</dc:date>
    <dc:language>en-US</dc:language>
    <meta:editing-cycles>1</meta:editing-cycles>
    <meta:editing-duration>PT0S</meta:editing-duration>
    <dc:title>projets:realisations:imprimante_3d_tole</dc:title>
  </office:meta>
</office:document-meta>
</file>