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e5def6eb1d6ef414f3e5324fd87178.png"/>
  <manifest:file-entry manifest:media-type="image/png" manifest:full-path="Pictures/d538fe719e1d1d5e47d8ca04559a6467.png"/>
  <manifest:file-entry manifest:media-type="image/png" manifest:full-path="Pictures/b9b5c72dd04bf1e1d080842e54a30041.png"/>
  <manifest:file-entry manifest:media-type="image/png" manifest:full-path="Pictures/5eb28061a44a10e021d9c3f8e6127e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enceinte_bt_x2"/><text:bookmark-start text:name="__RefHeading___enceinte_bluetooth_2x3w_1"/><text:bookmark-start text:name="enceinte_bluetooth_2x3w"/>Enceinte Bluetooth 2x3W<text:bookmark-end text:name="__RefHeading___enceinte_bluetooth_2x3w_1"/><text:bookmark-end text:name="enceinte_bluetooth_2x3w"/></text:h>
      <text:h text:style-name="Heading_20_2" text:outline-level="2"><text:bookmark-start text:name="__RefHeading___principe_2"/><text:bookmark-start text:name="principe"/>Principe<text:bookmark-end text:name="__RefHeading___principe_2"/><text:bookmark-end text:name="principe"/></text:h>
      <text:list text:style-name="List_20_1" text:continue-numbering="false">
        <text:list-item>
          <text:p text:style-name="List_20_1_Content_First"> 2 enceintes</text:p>
        </text:list-item>
        <text:list-item>
          <text:p text:style-name="List_20_1_Content"> 2x3W</text:p>
        </text:list-item>
        <text:list-item>
          <text:p text:style-name="List_20_1_Content"> 1 HP + membrane passive par enceinte</text:p>
        </text:list-item>
        <text:list-item>
          <text:p text:style-name="List_20_1_Content_Last"> Alimentation 5V-2A</text:p>
        </text:list-item>
      </text:list>
      <text:h text:style-name="Heading_20_2" text:outline-level="2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<draw:frame draw:style-name="mediacenter" draw:name="0" text:anchor-type="paragraph" draw:z-index="0" svg:width="21.166666666667cm" style:rel-width="100%" svg:height="11.90625cm" style:rel-height="scale"><draw:image xlink:href="Pictures/20e5def6eb1d6ef414f3e5324fd87178.png" xlink:type="simple" xlink:show="embed" xlink:actuate="onLoad"/></draw:frame><text:line-break/>
<draw:frame draw:style-name="mediacenter" draw:name="1" text:anchor-type="paragraph" draw:z-index="1" svg:width="21.166666666667cm" style:rel-width="100%" svg:height="11.90625cm" style:rel-height="scale"><draw:image xlink:href="Pictures/d538fe719e1d1d5e47d8ca04559a6467.png" xlink:type="simple" xlink:show="embed" xlink:actuate="onLoad"/></draw:frame><text:line-break/>
<draw:frame draw:style-name="mediacenter" draw:name="2" text:anchor-type="paragraph" draw:z-index="2" svg:width="21.166666666667cm" style:rel-width="100%" svg:height="23.8125cm" style:rel-height="scale"><draw:image xlink:href="Pictures/b9b5c72dd04bf1e1d080842e54a30041.png" xlink:type="simple" xlink:show="embed" xlink:actuate="onLoad"/></draw:frame><text:line-break/>
<draw:frame draw:style-name="mediacenter" draw:name="3" text:anchor-type="paragraph" draw:z-index="3" svg:width="21.166666666667cm" style:rel-width="100%" svg:height="11.90625cm" style:rel-height="scale"><draw:image xlink:href="Pictures/5eb28061a44a10e021d9c3f8e6127e62.png" xlink:type="simple" xlink:show="embed" xlink:actuate="onLoad"/></draw:frame><text:line-break/></text:p>
      <text:h text:style-name="Heading_20_2" text:outline-level="2"><text:bookmark-start text:name="__RefHeading___fichiers_4"/><text:bookmark-start text:name="fichiers"/>Fichiers<text:bookmark-end text:name="__RefHeading___fichiers_4"/><text:bookmark-end text:name="fichiers"/></text:h>
      <text:p text:style-name="Text_20_body"><text:a xlink:type="simple" xlink:href="https://wiki.millaulab.fr/lib/exe/fetch.php?media=projets:realisations:support_ampli_ct14.stl" text:style-name="Internet_20_link" text:visited-style-name="Visited_20_Internet_20_Link">support_ampli_ct14.stl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37:50</meta:creation-date>
    <dc:creator>Generated</dc:creator>
    <dc:date>2026-08-12T18::37:50</dc:date>
    <dc:language>en-US</dc:language>
    <meta:editing-cycles>1</meta:editing-cycles>
    <meta:editing-duration>PT0S</meta:editing-duration>
    <dc:title>projets:realisations:enceinte_bt_x2</dc:title>
  </office:meta>
</office:document-meta>
</file>