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c53019db00eec5a1303e86a76f5306.png"/>
  <manifest:file-entry manifest:media-type="image/png" manifest:full-path="Pictures/16483db33559ad41d33448ca06e6b1ab.png"/>
  <manifest:file-entry manifest:media-type="image/png" manifest:full-path="Pictures/ac5e9c927840fe7a1332895d29770c98.png"/>
  <manifest:file-entry manifest:media-type="image/png" manifest:full-path="Pictures/e4a7313dd9df4258b76154edd64be9cc.png"/>
  <manifest:file-entry manifest:media-type="image/png" manifest:full-path="Pictures/cde407b779909720f4d0c902cd454dfd.png"/>
  <manifest:file-entry manifest:media-type="image/png" manifest:full-path="Pictures/8bdfffc6f420b152d17e67442ee2b898.png"/>
  <manifest:file-entry manifest:media-type="image/png" manifest:full-path="Pictures/0f19bda6859572f6c2e6b70600b192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boitier_rpi_vesa"/><text:bookmark-start text:name="__RefHeading___boitier_rpi3_vesa_1"/><text:bookmark-start text:name="boitier_rpi3_vesa"/>Boitier RPi3 Vesa<text:bookmark-end text:name="__RefHeading___boitier_rpi3_vesa_1"/><text:bookmark-end text:name="boitier_rpi3_vesa"/></text:h>
      <text:p text:style-name="Text_20_body"><draw:frame draw:style-name="media" draw:name="0" text:anchor-type="as-char" draw:z-index="0" svg:width="21.166666666667cm" style:rel-width="100%" svg:height="11.90625cm" style:rel-height="scale"><draw:image xlink:href="Pictures/1cc53019db00eec5a1303e86a76f5306.png" xlink:type="simple" xlink:show="embed" xlink:actuate="onLoad"/></draw:frame><text:line-break/>
<draw:frame draw:style-name="media" draw:name="1" text:anchor-type="as-char" draw:z-index="1" svg:width="21.166666666667cm" style:rel-width="100%" svg:height="11.90625cm" style:rel-height="scale"><draw:image xlink:href="Pictures/16483db33559ad41d33448ca06e6b1ab.png" xlink:type="simple" xlink:show="embed" xlink:actuate="onLoad"/></draw:frame><text:line-break/>
<draw:frame draw:style-name="media" draw:name="2" text:anchor-type="as-char" draw:z-index="2" svg:width="21.166666666667cm" style:rel-width="100%" svg:height="11.90625cm" style:rel-height="scale"><draw:image xlink:href="Pictures/ac5e9c927840fe7a1332895d29770c98.png" xlink:type="simple" xlink:show="embed" xlink:actuate="onLoad"/></draw:frame><text:line-break/>
<draw:frame draw:style-name="media" draw:name="3" text:anchor-type="as-char" draw:z-index="3" svg:width="21.166666666667cm" style:rel-width="100%" svg:height="11.90625cm" style:rel-height="scale"><draw:image xlink:href="Pictures/e4a7313dd9df4258b76154edd64be9cc.png" xlink:type="simple" xlink:show="embed" xlink:actuate="onLoad"/></draw:frame><text:line-break/>
<draw:frame draw:style-name="media" draw:name="4" text:anchor-type="as-char" draw:z-index="4" svg:width="21.166666666667cm" style:rel-width="100%" svg:height="11.90625cm" style:rel-height="scale"><draw:image xlink:href="Pictures/cde407b779909720f4d0c902cd454dfd.png" xlink:type="simple" xlink:show="embed" xlink:actuate="onLoad"/></draw:frame><text:line-break/>
<draw:frame draw:style-name="media" draw:name="5" text:anchor-type="as-char" draw:z-index="5" svg:width="21.166666666667cm" style:rel-width="100%" svg:height="11.90625cm" style:rel-height="scale"><draw:image xlink:href="Pictures/8bdfffc6f420b152d17e67442ee2b898.png" xlink:type="simple" xlink:show="embed" xlink:actuate="onLoad"/></draw:frame><text:line-break/>
<draw:frame draw:style-name="media" draw:name="6" text:anchor-type="as-char" draw:z-index="6" svg:width="21.166666666667cm" style:rel-width="100%" svg:height="11.90625cm" style:rel-height="scale"><draw:image xlink:href="Pictures/0f19bda6859572f6c2e6b70600b192bf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31:21</meta:creation-date>
    <dc:creator>Generated</dc:creator>
    <dc:date>2026-08-12T18::31:21</dc:date>
    <dc:language>en-US</dc:language>
    <meta:editing-cycles>1</meta:editing-cycles>
    <meta:editing-duration>PT0S</meta:editing-duration>
    <dc:title>projets:realisations:boitier_rpi_vesa</dc:title>
  </office:meta>
</office:document-meta>
</file>