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c95041c9674d4c0002a6bc6677614e.jpg"/>
  <manifest:file-entry manifest:media-type="image/jpeg" manifest:full-path="Pictures/036ad5b1e2da52f4ba9d0608c8b5bb42.jpg"/>
  <manifest:file-entry manifest:media-type="image/jpeg" manifest:full-path="Pictures/a8d97e9ee7261a9c97e0b4526ff50d71.jpg"/>
  <manifest:file-entry manifest:media-type="image/jpeg" manifest:full-path="Pictures/0e5d8e2eeed0a6a384a5e51548e59304.jpg"/>
  <manifest:file-entry manifest:media-type="image/jpeg" manifest:full-path="Pictures/cb5dcc0967450c9331e0800931cae6df.jpg"/>
  <manifest:file-entry manifest:media-type="image/jpeg" manifest:full-path="Pictures/c2c05a4a3c1427d59deb212870a99dc3.jpg"/>
  <manifest:file-entry manifest:media-type="image/jpeg" manifest:full-path="Pictures/54d2fcdd8d07adbe0acdee2767a36d33.jpg"/>
  <manifest:file-entry manifest:media-type="image/jpeg" manifest:full-path="Pictures/993a1c17702ccca9a8e8d896b0a6561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nouveauxlocaux2020"/><text:bookmark-start text:name="__RefHeading___nouveaux_locaux_2020_1"/><text:bookmark-start text:name="nouveaux_locaux_2020"/>Nouveaux locaux 2020<text:bookmark-end text:name="__RefHeading___nouveaux_locaux_2020_1"/><text:bookmark-end text:name="nouveaux_locaux_2020"/></text:h>
      <text:h text:style-name="Heading_20_2" text:outline-level="2"><text:bookmark-start text:name="__RefHeading___hall_d_entree_2"/><text:bookmark-start text:name="hall_d_entree"/>Hall d'entrée<text:bookmark-end text:name="__RefHeading___hall_d_entree_2"/><text:bookmark-end text:name="hall_d_entree"/></text:h>
      <text:p text:style-name="Text_20_body">Surface : 18m²<text:line-break/>
<text:line-break/>
<draw:frame draw:style-name="medialeft" draw:name="0" text:anchor-type="paragraph" draw:z-index="0" svg:width="31.75cm" style:rel-width="100%" svg:height="17.859375cm" style:rel-height="scale"><draw:image xlink:href="Pictures/fcc95041c9674d4c0002a6bc6677614e.jpg" xlink:type="simple" xlink:show="embed" xlink:actuate="onLoad"/></draw:frame><text:line-break/>
<text:line-break/>
 <text:line-break/>
<draw:frame draw:style-name="medialeft" draw:name="1" text:anchor-type="paragraph" draw:z-index="1" svg:width="31.75cm" style:rel-width="100%" svg:height="17.859375cm" style:rel-height="scale"><draw:image xlink:href="Pictures/036ad5b1e2da52f4ba9d0608c8b5bb42.jpg" xlink:type="simple" xlink:show="embed" xlink:actuate="onLoad"/></draw:frame><text:line-break/>
<text:line-break/>
<text:line-break/></text:p>
      <text:h text:style-name="Heading_20_2" text:outline-level="2"><text:bookmark-start text:name="__RefHeading___atelier_soudure_3"/><text:bookmark-start text:name="atelier_soudure"/>Atelier soudure<text:bookmark-end text:name="__RefHeading___atelier_soudure_3"/><text:bookmark-end text:name="atelier_soudure"/></text:h>
      <text:p text:style-name="Text_20_body">Surface : 23m²<text:line-break/></text:p>
      <text:list text:style-name="List_20_1" text:continue-numbering="false">
        <text:list-item>
          <text:p text:style-name="List_20_1_Content_First"> Liste à puceSoudure à l'arc</text:p>
        </text:list-item>
        <text:list-item>
          <text:p text:style-name="List_20_1_Content"> Découpe plasma</text:p>
        </text:list-item>
        <text:list-item>
          <text:p text:style-name="List_20_1_Content"> Four céramique</text:p>
        </text:list-item>
        <text:list-item>
          <text:p text:style-name="List_20_1_Content_Last"> Presse hydraulique</text:p>
        </text:list-item>
      </text:list>
      <text:p text:style-name="Text_20_body"><text:line-break/>
<text:line-break/>
<draw:frame draw:style-name="medialeft" draw:name="2" text:anchor-type="paragraph" draw:z-index="2" svg:width="31.75cm" style:rel-width="100%" svg:height="17.859375cm" style:rel-height="scale"><draw:image xlink:href="Pictures/a8d97e9ee7261a9c97e0b4526ff50d71.jpg" xlink:type="simple" xlink:show="embed" xlink:actuate="onLoad"/></draw:frame><text:line-break/>
<text:line-break/>
<text:line-break/>
<draw:frame draw:style-name="medialeft" draw:name="3" text:anchor-type="paragraph" draw:z-index="3" svg:width="31.75cm" style:rel-width="100%" svg:height="17.859375cm" style:rel-height="scale"><draw:image xlink:href="Pictures/0e5d8e2eeed0a6a384a5e51548e59304.jpg" xlink:type="simple" xlink:show="embed" xlink:actuate="onLoad"/></draw:frame><text:line-break/>
<text:line-break/>
<text:line-break/></text:p>
      <text:h text:style-name="Heading_20_2" text:outline-level="2"><text:bookmark-start text:name="__RefHeading___atelier_electronique_i3d_4"/><text:bookmark-start text:name="atelier_electronique_i3d"/>Atelier électronique/i3d<text:bookmark-end text:name="__RefHeading___atelier_electronique_i3d_4"/><text:bookmark-end text:name="atelier_electronique_i3d"/></text:h>
      <text:p text:style-name="Text_20_body">24m²<text:line-break/>
<draw:frame draw:style-name="medialeft" draw:name="4" text:anchor-type="paragraph" draw:z-index="4" svg:width="31.75cm" style:rel-width="100%" svg:height="17.859375cm" style:rel-height="scale"><draw:image xlink:href="Pictures/cb5dcc0967450c9331e0800931cae6df.jpg" xlink:type="simple" xlink:show="embed" xlink:actuate="onLoad"/></draw:frame><text:line-break/>
<text:line-break/>
<text:line-break/>
<draw:frame draw:style-name="medialeft" draw:name="5" text:anchor-type="paragraph" draw:z-index="5" svg:width="31.75cm" style:rel-width="100%" svg:height="17.859375cm" style:rel-height="scale"><draw:image xlink:href="Pictures/c2c05a4a3c1427d59deb212870a99dc3.jpg" xlink:type="simple" xlink:show="embed" xlink:actuate="onLoad"/></draw:frame><text:line-break/>
<text:line-break/>
<text:line-break/></text:p>
      <text:h text:style-name="Heading_20_2" text:outline-level="2"><text:bookmark-start text:name="__RefHeading___atelier_principal_5"/><text:bookmark-start text:name="atelier_principal"/>Atelier principal<text:bookmark-end text:name="__RefHeading___atelier_principal_5"/><text:bookmark-end text:name="atelier_principal"/></text:h>
      <text:p text:style-name="Text_20_body">60m²<text:line-break/>
<draw:frame draw:style-name="medialeft" draw:name="6" text:anchor-type="paragraph" draw:z-index="6" svg:width="31.75cm" style:rel-width="100%" svg:height="17.859375cm" style:rel-height="scale"><draw:image xlink:href="Pictures/54d2fcdd8d07adbe0acdee2767a36d33.jpg" xlink:type="simple" xlink:show="embed" xlink:actuate="onLoad"/></draw:frame><text:line-break/>
<text:line-break/>
<text:line-break/>
<draw:frame draw:style-name="medialeft" draw:name="7" text:anchor-type="paragraph" draw:z-index="7" svg:width="31.75cm" style:rel-width="100%" svg:height="17.859375cm" style:rel-height="scale"><draw:image xlink:href="Pictures/993a1c17702ccca9a8e8d896b0a65616.jpg" xlink:type="simple" xlink:show="embed" xlink:actuate="onLoad"/></draw:frame>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9::43:24</meta:creation-date>
    <dc:creator>Generated</dc:creator>
    <dc:date>2026-08-28T09::43:24</dc:date>
    <dc:language>en-US</dc:language>
    <meta:editing-cycles>1</meta:editing-cycles>
    <meta:editing-duration>PT0S</meta:editing-duration>
    <dc:title>projets:nouveauxlocaux2020</dc:title>
  </office:meta>
</office:document-meta>
</file>