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4dbee289ceef9716faf413900ca90b.png"/>
  <manifest:file-entry manifest:media-type="image/png" manifest:full-path="Pictures/2944b00b60961410422a4f20c537e937.png"/>
  <manifest:file-entry manifest:media-type="image/png" manifest:full-path="Pictures/034cfd1886209adc8b46ecb6f9ceb4e3.png"/>
  <manifest:file-entry manifest:media-type="image/png" manifest:full-path="Pictures/e6bf3822bcb0667657cd562f17fa12b1.png"/>
  <manifest:file-entry manifest:media-type="image/png" manifest:full-path="Pictures/90ad62e4eb5ba2601a4004e7f22c4c16.png"/>
  <manifest:file-entry manifest:media-type="image/png" manifest:full-path="Pictures/cf7c3d145af9d49c20f855af30d10aa7.png"/>
  <manifest:file-entry manifest:media-type="image/png" manifest:full-path="Pictures/5501e039537086672d0ce800909b001d.png"/>
  <manifest:file-entry manifest:media-type="image/png" manifest:full-path="Pictures/4051e1b7e1481fa16f65e349af7639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ts:membres:kit_velo_electrique"/><text:bookmark-start text:name="__RefHeading___kit_velo_electrique_1"/><text:bookmark-start text:name="kit_velo_electrique"/>Kit vélo électrique<text:bookmark-end text:name="__RefHeading___kit_velo_electrique_1"/><text:bookmark-end text:name="kit_velo_electrique"/></text:h>
      <text:p text:style-name="Text_20_body"><text:span text:style-name="">Projet en cours/Rédaction en cours</text:span><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but de ce projet est de réaliser un kit électrique pour VTT.<text:line-break/>
Un projet existe déjà : <text:a xlink:type="simple" xlink:href="https://fablab.ledome.info/#!/projects/hope-bike" text:style-name="Internet_20_link" text:visited-style-name="Visited_20_Internet_20_Link">https://fablab.ledome.info/#!/projects/hope-bike</text:a> <text:line-break/>
Nous voulions faire autre chose, moins conventionnel…<text:line-break/></text:p>
      <text:h text:style-name="Heading_20_2" text:outline-level="2"><text:bookmark-start text:name="__RefHeading___principe_3"/><text:bookmark-start text:name="principe"/>Principe<text:bookmark-end text:name="__RefHeading___principe_3"/><text:bookmark-end text:name="principe"/></text:h>
      <text:p text:style-name="Text_20_body">L'idée est de fiabiliser et réduire le coût de la partie batterie en utilisant 2 éléments de 3,2V LiFePO4 avec une élévation de la tension à 24V pour un moteur arrière 24V.<text:line-break/>
Avantages :<text:line-break/></text:p>
      <text:list text:style-name="List_20_1" text:continue-numbering="false">
        <text:list-item>
          <text:p text:style-name="List_20_1_Content_First"> 2 éléments = répartition de charge/décharge simple</text:p>
        </text:list-item>
        <text:list-item>
          <text:p text:style-name="List_20_1_Content"> Maintenance batterie simple</text:p>
        </text:list-item>
        <text:list-item>
          <text:p text:style-name="List_20_1_Content"> La construction simple de la batterie permet de choisir la puissance, donc l'autonomie. Possibilité de mettre une batterie plus petite et légère pour les distances courtes</text:p>
        </text:list-item>
        <text:list-item/>
      </text:list>
      <text:p text:style-name="Text_20_body">Inconvénients :<text:line-break/></text:p>
      <text:list text:style-name="List_20_1" text:continue-numbering="false">
        <text:list-item>
          <text:p text:style-name="LastListParagraph_List_20_1_Content_First"> Ajout de l'électronique d'élévation de la tension</text:p>
        </text:list-item>
      </text:list>
      <text:p text:style-name="Text_20_body">L'autre partie du projet consiste à réaliser un capteur d'effort en “mesurant” le couple fourni par le cycliste et la vitesse du vélo. Le premier capteur mesure le couple au travers de la tension de la chaine, c'est la partie la plus complexe. Dans un premier temps, nous utiliserons un capteur de pression du type <text:a xlink:type="simple" xlink:href="https://www.digikey.com/en/product-highlight/i/interlink/fsr-400-round-force-sensing-resistor" text:style-name="Internet_20_link" text:visited-style-name="Visited_20_Internet_20_Link">FSR400</text:a>.</text:p>
      <text:h text:style-name="Heading_20_2" text:outline-level="2"><text:bookmark-start text:name="__RefHeading___etude_v5_4"/><text:bookmark-start text:name="etude_v5"/>Étude (V5)<text:bookmark-end text:name="__RefHeading___etude_v5_4"/><text:bookmark-end text:name="etude_v5"/></text:h>
      <text:h text:style-name="Heading_20_3" text:outline-level="3"><text:bookmark-start text:name="__RefHeading___capteur_d_effort_5"/><text:bookmark-start text:name="capteur_d_effort"/>Capteur d'effort<text:bookmark-end text:name="__RefHeading___capteur_d_effort_5"/><text:bookmark-end text:name="capteur_d_effort"/></text:h>
      <text:p text:style-name="Text_20_body"><draw:frame draw:style-name="mediacenter" draw:name="0" text:anchor-type="paragraph" draw:z-index="0" svg:width="21.166666666667cm" style:rel-width="100%" svg:height="11.90625cm" style:rel-height="scale"><draw:image xlink:href="Pictures/024dbee289ceef9716faf413900ca90b.png" xlink:type="simple" xlink:show="embed" xlink:actuate="onLoad"/></draw:frame><text:line-break/>
<text:line-break/>
<draw:frame draw:style-name="mediacenter" draw:name="1" text:anchor-type="paragraph" draw:z-index="1" svg:width="21.166666666667cm" style:rel-width="100%" svg:height="11.90625cm" style:rel-height="scale"><draw:image xlink:href="Pictures/2944b00b60961410422a4f20c537e937.png" xlink:type="simple" xlink:show="embed" xlink:actuate="onLoad"/></draw:frame><text:line-break/>
<text:line-break/>
<draw:frame draw:style-name="mediacenter" draw:name="2" text:anchor-type="paragraph" draw:z-index="2" svg:width="21.166666666667cm" style:rel-width="100%" svg:height="11.90625cm" style:rel-height="scale"><draw:image xlink:href="Pictures/034cfd1886209adc8b46ecb6f9ceb4e3.png" xlink:type="simple" xlink:show="embed" xlink:actuate="onLoad"/></draw:frame><text:line-break/>
<text:line-break/>
<draw:frame draw:style-name="mediacenter" draw:name="3" text:anchor-type="paragraph" draw:z-index="3" svg:width="21.166666666667cm" style:rel-width="100%" svg:height="11.90625cm" style:rel-height="scale"><draw:image xlink:href="Pictures/e6bf3822bcb0667657cd562f17fa12b1.png" xlink:type="simple" xlink:show="embed" xlink:actuate="onLoad"/></draw:frame><text:line-break/>
<text:line-break/>
<draw:frame draw:style-name="mediacenter" draw:name="4" text:anchor-type="paragraph" draw:z-index="4" svg:width="21.166666666667cm" style:rel-width="100%" svg:height="11.90625cm" style:rel-height="scale"><draw:image xlink:href="Pictures/90ad62e4eb5ba2601a4004e7f22c4c16.png" xlink:type="simple" xlink:show="embed" xlink:actuate="onLoad"/></draw:frame><text:line-break/>
<text:line-break/>
<draw:frame draw:style-name="mediacenter" draw:name="5" text:anchor-type="paragraph" draw:z-index="5" svg:width="21.166666666667cm" style:rel-width="100%" svg:height="11.90625cm" style:rel-height="scale"><draw:image xlink:href="Pictures/cf7c3d145af9d49c20f855af30d10aa7.png" xlink:type="simple" xlink:show="embed" xlink:actuate="onLoad"/></draw:frame><text:line-break/>
<text:line-break/>
<draw:frame draw:style-name="mediacenter" draw:name="6" text:anchor-type="paragraph" draw:z-index="6" svg:width="21.166666666667cm" style:rel-width="100%" svg:height="11.90625cm" style:rel-height="scale"><draw:image xlink:href="Pictures/5501e039537086672d0ce800909b001d.png" xlink:type="simple" xlink:show="embed" xlink:actuate="onLoad"/></draw:frame><text:line-break/>
<text:line-break/>
<text:line-break/>
<draw:frame draw:style-name="mediacenter" draw:name="7" text:anchor-type="paragraph" draw:z-index="7" svg:width="21.166666666667cm" style:rel-width="100%" svg:height="12.3444cm" style:rel-height="scale"><draw:image xlink:href="Pictures/4051e1b7e1481fa16f65e349af763906.png" xlink:type="simple" xlink:show="embed" xlink:actuate="onLoad"/></draw:frame><text:line-break/>
<text:line-break/></text:p>
      <text:h text:style-name="Heading_20_3" text:outline-level="3"><text:bookmark-start text:name="__RefHeading___ressources_6"/><text:bookmark-start text:name="ressources"/>Ressources<text:bookmark-end text:name="__RefHeading___ressources_6"/><text:bookmark-end text:name="ressources"/></text:h>
      <text:p text:style-name="Text_20_body"><text:a xlink:type="simple" xlink:href="https://grabcad.com/library/school-homework-mountain-bike-1" text:style-name="Internet_20_link" text:visited-style-name="Visited_20_Internet_20_Link">https://grabcad.com/library/school-homework-mountain-bike-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2::06:39</meta:creation-date>
    <dc:creator>Generated</dc:creator>
    <dc:date>2026-08-22T02::06:39</dc:date>
    <dc:language>en-US</dc:language>
    <meta:editing-cycles>1</meta:editing-cycles>
    <meta:editing-duration>PT0S</meta:editing-duration>
    <dc:title>projets:membres:kit_velo_electrique</dc:title>
  </office:meta>
</office:document-meta>
</file>