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35dae6b64ebbd653e251661bd08e818.png"/>
  <manifest:file-entry manifest:media-type="image/png" manifest:full-path="Pictures/12240c463fa90984f623af9d355037ae.png"/>
  <manifest:file-entry manifest:media-type="image/png" manifest:full-path="Pictures/23daf3f614bdcf837018b54f4aa304d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ts:evenements"/><text:bookmark-start text:name="__RefHeading___projets_realises_lors_d_evenements_1"/><text:bookmark-start text:name="projets_realises_lors_d_evenements"/>Projets réalisés lors d'évènements<text:bookmark-end text:name="__RefHeading___projets_realises_lors_d_evenements_1"/><text:bookmark-end text:name="projets_realises_lors_d_evenements"/></text:h>
      <text:p text:style-name="Text_20_body"><draw:frame draw:style-name="media" draw:name="0" text:anchor-type="as-char" draw:z-index="0" svg:width="2.6458333333333cm" style:rel-width="100%" svg:height="2.6458333333333cm" style:rel-height="scale"><draw:image xlink:href="Pictures/c35dae6b64ebbd653e251661bd08e818.png" xlink:type="simple" xlink:show="embed" xlink:actuate="onLoad"/></draw:frame> <text:a xlink:type="simple" xlink:href="https://wiki.millaulab.fr/doku.php?id=projets:evenements:jema" text:style-name="Internet_20_link" text:visited-style-name="Visited_20_Internet_20_Link">Journées Européennes des Métiers d'Arts - 1er avril 2017</text:a> - Boite à sucre<text:line-break/>
<draw:frame draw:style-name="media" draw:name="1" text:anchor-type="as-char" draw:z-index="1" svg:width="2.6458333333333cm" style:rel-width="100%" svg:height="2.6458333333333cm" style:rel-height="scale"><draw:image xlink:href="Pictures/12240c463fa90984f623af9d355037ae.png" xlink:type="simple" xlink:show="embed" xlink:actuate="onLoad"/></draw:frame><text:a xlink:type="simple" xlink:href="https://wiki.millaulab.fr/doku.php?id=projets:evenements:fete_science2017" text:style-name="Internet_20_link" text:visited-style-name="Visited_20_Internet_20_Link">Fête de le Science 2017 - 11 octobre 2017</text:a> - Horloge de Fibonacci<text:line-break/>
<draw:frame draw:style-name="media" draw:name="2" text:anchor-type="as-char" draw:z-index="2" svg:width="2.6458333333333cm" style:rel-width="100%" svg:height="2.6458333333333cm" style:rel-height="scale"><draw:image xlink:href="Pictures/23daf3f614bdcf837018b54f4aa304d7.png" xlink:type="simple" xlink:show="embed" xlink:actuate="onLoad"/></draw:frame> <text:a xlink:type="simple" xlink:href="https://wiki.millaulab.fr/doku.php?id=projets:evenements:journee_thematique" text:style-name="Internet_20_link" text:visited-style-name="Visited_20_Internet_20_Link">De la naissance d'un son - 9 juin 2018</text:a> - Evènement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6::56:45</meta:creation-date>
    <dc:creator>Generated</dc:creator>
    <dc:date>2026-09-15T06::56:45</dc:date>
    <dc:language>en-US</dc:language>
    <meta:editing-cycles>1</meta:editing-cycles>
    <meta:editing-duration>PT0S</meta:editing-duration>
    <dc:title>projets:evenements</dc:title>
  </office:meta>
</office:document-meta>
</file>