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7e21ac39e21e15d3e524ba90920c0c.png"/>
  <manifest:file-entry manifest:media-type="image/jpeg" manifest:full-path="Pictures/c1e887bce5188afcafcbc11fc357604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venements:jema"/><text:bookmark-start text:name="__RefHeading___journees_europeennes_de_metiers_d_art_1"/><text:bookmark-start text:name="journees_europeennes_de_metiers_d_art"/>Journées Européennes de Métiers d'Art<text:bookmark-end text:name="__RefHeading___journees_europeennes_de_metiers_d_art_1"/><text:bookmark-end text:name="journees_europeennes_de_metiers_d_art"/></text:h>
      <text:p text:style-name="Text_20_body">Le Fablab de Millau a été invité par Millau Art et Savoir Faire à participer à la Journées Européennes des Métiers d’Art. Nous avons bien évidemment accepté. Ces journées sont inscrites sous le thème “Savoir(-)Faire du Lien”.<text:line-break/>
<text:line-break/>
C'est pour nous l'occasion de rencontrer des artisans des métiers d'art, et même si au premier abord, tout nous éloigne, nous nous rejoignons sur la notion d'Artisan/Maker : le Faire.<text:line-break/>
<text:line-break/>
En même temps, c'est aussi l'occasion de montrer au public le fablab avec des démos d'impressions 3D et de découpes laser.<text:line-break/>
<text:line-break/></text:p>
      <text:h text:style-name="Heading_20_2" text:outline-level="2"><text:bookmark-start text:name="__RefHeading___fabrication_d_une_boite_a_sucre_2"/><text:bookmark-start text:name="fabrication_d_une_boite_a_sucre"/>Fabrication d'une boite à sucre<text:bookmark-end text:name="__RefHeading___fabrication_d_une_boite_a_sucre_2"/><text:bookmark-end text:name="fabrication_d_une_boite_a_sucre"/></text:h>
      <text:h text:style-name="Heading_20_3" text:outline-level="3"><text:bookmark-start text:name="__RefHeading___liste_des_fichiers_utilises_3"/><text:bookmark-start text:name="liste_des_fichiers_utilises"/>Liste des fichiers utilisés<text:bookmark-end text:name="__RefHeading___liste_des_fichiers_utilises_3"/><text:bookmark-end text:name="liste_des_fichiers_utilises"/></text:h>
      <text:list text:style-name="List_20_1" text:continue-numbering="false">
        <text:list-item>
          <text:p text:style-name="List_20_1_Content_First"> Fichier CAO FreeCAD : <text:a xlink:type="simple" xlink:href="https://wiki.millaulab.fr/lib/exe/fetch.php?media=projets:evenements:2017-04_boite_sucre.fcstd" text:style-name="Internet_20_link" text:visited-style-name="Visited_20_Internet_20_Link">2017-04_boite_sucre.fcstd</text:a></text:p>
        </text:list-item>
        <text:list-item>
          <text:p text:style-name="List_20_1_Content"> Fichier DXF pour la découpe laser : <text:a xlink:type="simple" xlink:href="https://wiki.millaulab.fr/lib/exe/fetch.php?media=projets:evenements:boite_sucre.dxf" text:style-name="Internet_20_link" text:visited-style-name="Visited_20_Internet_20_Link">boite_sucre.dxf</text:a></text:p>
        </text:list-item>
        <text:list-item>
          <text:p text:style-name="List_20_1_Content_Last"> Fchier STL pour l'impression 3D : <text:a xlink:type="simple" xlink:href="https://wiki.millaulab.fr/lib/exe/fetch.php?media=projets:evenements:charniere_boite_sucre.stl" text:style-name="Internet_20_link" text:visited-style-name="Visited_20_Internet_20_Link">charniere_boite_sucre.stl</text:a></text:p>
        </text:list-item>
      </text:list>
      <text:h text:style-name="Heading_20_3" text:outline-level="3"><text:bookmark-start text:name="__RefHeading___en_image_4"/><text:bookmark-start text:name="en_image"/>En image<text:bookmark-end text:name="__RefHeading___en_image_4"/><text:bookmark-end text:name="en_image"/></text:h>
      <text:p text:style-name="Text_20_body"><draw:frame draw:style-name="mediaright" draw:name="0" text:anchor-type="paragraph" draw:z-index="0" svg:width="21.166666666667cm" style:rel-width="100%" svg:height="11.90625cm" style:rel-height="scale"><draw:image xlink:href="Pictures/f37e21ac39e21e15d3e524ba90920c0c.png" xlink:type="simple" xlink:show="embed" xlink:actuate="onLoad"/></draw:frame><text:line-break/>
<draw:frame draw:style-name="mediaright" draw:name="1" text:anchor-type="paragraph" draw:z-index="1" svg:width="21.166666666667cm" style:rel-width="100%" svg:height="14.115520833333cm" style:rel-height="scale"><draw:image xlink:href="Pictures/c1e887bce5188afcafcbc11fc3576042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3::51:52</meta:creation-date>
    <dc:creator>Generated</dc:creator>
    <dc:date>2026-09-05T23::51:52</dc:date>
    <dc:language>en-US</dc:language>
    <meta:editing-cycles>1</meta:editing-cycles>
    <meta:editing-duration>PT0S</meta:editing-duration>
    <dc:title>projets:evenements:jema</dc:title>
  </office:meta>
</office:document-meta>
</file>