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578eed74c1da7e64005f1458b8fde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ts:evenements:fete_science2025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draw:frame draw:style-name="mediaright" draw:name="0" text:anchor-type="paragraph" draw:z-index="0" svg:width="5.2916666666667cm" style:rel-width="100%" svg:height="7.4825705731394cm" style:rel-height="scale"><draw:image xlink:href="Pictures/4578eed74c1da7e64005f1458b8fdec0.jpg" xlink:type="simple" xlink:show="embed" xlink:actuate="onLoad"/></draw:frame>Sur l'invitation de la MJC de Millau, le fablab était présent le mercredi 8 octobre pour faire une animation en direction des jeunes de 6 à 12 ans. Nous avons repris le projet déjà réalisé en 2017 en version modulaire et plus grande. Nous leurs avons proposez de fabriquer une horloge de Fibonacci. Nous avons accueilli 4 groupes qui ont contribués à cette réalisation :</text:p>
      <text:list text:style-name="List_20_1" text:continue-numbering="false">
        <text:list-item>
          <text:p text:style-name="List_20_1_Content_First"> Groupe 1 : Découpe du chassis en medium avec la découpe laser (14h à 14h30)</text:p>
        </text:list-item>
        <text:list-item>
          <text:p text:style-name="List_20_1_Content"> Groupe 2 : Découpe du plexiglass et des fonds en meduim avec la découpe laser (14h30 à 15h)</text:p>
        </text:list-item>
        <text:list-item>
          <text:p text:style-name="List_20_1_Content"> Groupe 3 : Programmation de l'Arduino (15h à 15h30)</text:p>
        </text:list-item>
        <text:list-item>
          <text:p text:style-name="List_20_1_Content_Last"> Groupe 4 : Assemblage de l'électronique (15h30 à 16h)</text:p>
        </text:list-item>
      </text:list>
      <text:p text:style-name="Text_20_body">Chaque groupe disposait de 20/30 minutes pour produire une des parties de l'horloge. Après leur goûté, l'horloge a été présentée assemblée afin de leurs montrer que l'ensemble de leur travail, partie par partie, avait contribué à réaliser un objet complet et fonctionnel (Démonstration du travail collaboratif).<text:line-break/>
<text:line-break/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0::13:58</meta:creation-date>
    <dc:creator>Generated</dc:creator>
    <dc:date>2026-09-06T00::13:58</dc:date>
    <dc:language>en-US</dc:language>
    <meta:editing-cycles>1</meta:editing-cycles>
    <meta:editing-duration>PT0S</meta:editing-duration>
    <dc:title>projets:evenements:fete_science2025</dc:title>
  </office:meta>
</office:document-meta>
</file>