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61ad8a6bd6c7cb7dd7e5e13ed5d6cd1.jpg"/>
  <manifest:file-entry manifest:media-type="image/png" manifest:full-path="Pictures/cd79f5d8a7cd10060b0c3e57d9bd1a13.png"/>
  <manifest:file-entry manifest:media-type="image/png" manifest:full-path="Pictures/b14592da377481a2282d30db3f3c4950.png"/>
  <manifest:file-entry manifest:media-type="image/png" manifest:full-path="Pictures/9cb4f458b9b7b167b35488985e581204.png"/>
  <manifest:file-entry manifest:media-type="image/png" manifest:full-path="Pictures/2064cf5459d89003bd3ae5a350a466a8.png"/>
  <manifest:file-entry manifest:media-type="image/png" manifest:full-path="Pictures/f6a2411f85acbb6ca614c811119664d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ts:evenements:fete_science2017"/><text:bookmark-start text:name="__RefHeading___fete_de_la_science_2017_1"/><text:bookmark-start text:name="fete_de_la_science_2017"/>Fête de la science 2017<text:bookmark-end text:name="__RefHeading___fete_de_la_science_2017_1"/><text:bookmark-end text:name="fete_de_la_science_2017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draw:frame draw:style-name="mediaright" draw:name="0" text:anchor-type="paragraph" draw:z-index="0" svg:width="5.2916666666667cm" style:rel-width="100%" svg:height="7.8250154035736cm" style:rel-height="scale"><draw:image xlink:href="Pictures/861ad8a6bd6c7cb7dd7e5e13ed5d6cd1.jpg" xlink:type="simple" xlink:show="embed" xlink:actuate="onLoad"/></draw:frame>Sur l'invitation de la MJC de Millau, le fablab était présent le mercredi 11 octobre pour faire une animation en direction des jeunes de 6 à 12 ans. Nous leurs avons proposez de fabriquer une horloge de Fibonacci. Nous avons accueilli 4 groupes qui ont contribués à cette réalisation :</text:p>
      <text:list text:style-name="List_20_1" text:continue-numbering="false">
        <text:list-item>
          <text:p text:style-name="List_20_1_Content_First"> Groupe 1 : Découpe du chassis en medium avec la découpe laser (14h à 14h30)</text:p>
        </text:list-item>
        <text:list-item>
          <text:p text:style-name="List_20_1_Content"> Groupe 2 : Découpe du plexiglass et des fonds en meduim avec la découpe laser (14h30 à 15h)</text:p>
        </text:list-item>
        <text:list-item>
          <text:p text:style-name="List_20_1_Content"> Groupe 3 : Programmation de l'Arduino (15h à 15h30)</text:p>
        </text:list-item>
        <text:list-item>
          <text:p text:style-name="List_20_1_Content_Last"> Groupe 4 : Assemblage de l'électronique (15h30 à 16h)</text:p>
        </text:list-item>
      </text:list>
      <text:p text:style-name="Text_20_body">Chaque groupe disposait de 20/30 minutes pour produire une des parties de l'horloge. Après leur goûté, l'horloge a été présentée assemblée afin de leurs montrer que l'ensemble de leur travail, partie par partie, avait contribué à réaliser un objet complet et fonctionnel (Démonstration du travail collaboratif).<text:line-break/>
<text:line-break/>
<text:line-break/>
<text:line-break/>
<text:line-break/></text:p>
      <text:h text:style-name="Heading_20_2" text:outline-level="2"><text:bookmark-start text:name="__RefHeading___realisation_3"/><text:bookmark-start text:name="realisation"/>Réalisation<text:bookmark-end text:name="__RefHeading___realisation_3"/><text:bookmark-end text:name="realisation"/></text:h>
      <text:h text:style-name="Heading_20_3" text:outline-level="3"><text:bookmark-start text:name="__RefHeading___liste_des_fichiers_utilises_4"/><text:bookmark-start text:name="liste_des_fichiers_utilises"/>Liste des fichiers utilisés<text:bookmark-end text:name="__RefHeading___liste_des_fichiers_utilises_4"/><text:bookmark-end text:name="liste_des_fichiers_utilises"/></text:h>
      <text:list text:style-name="List_20_1" text:continue-numbering="false">
        <text:list-item>
          <text:p text:style-name="List_20_1_Content_First"> Fichier CAO FreeCAD : <text:a xlink:type="simple" xlink:href="https://wiki.millaulab.fr/lib/exe/fetch.php?media=projets:evenements:2017-10-01_horloge.fcstd" text:style-name="Internet_20_link" text:visited-style-name="Visited_20_Internet_20_Link">2017-10-01_horloge.fcstd</text:a></text:p>
        </text:list-item>
        <text:list-item>
          <text:p text:style-name="List_20_1_Content"> Fichier DXF de découpe laser medium 8mm : <text:a xlink:type="simple" xlink:href="https://wiki.millaulab.fr/lib/exe/fetch.php?media=projets:evenements:valchromat_8mm.dxf" text:style-name="Internet_20_link" text:visited-style-name="Visited_20_Internet_20_Link">valchromat_8mm.dxf</text:a></text:p>
        </text:list-item>
        <text:list-item>
          <text:p text:style-name="List_20_1_Content"> Fichier DXF de découpe plexi blanc : <text:a xlink:type="simple" xlink:href="https://wiki.millaulab.fr/lib/exe/fetch.php?media=projets:evenements:plexi_blanc.dxf" text:style-name="Internet_20_link" text:visited-style-name="Visited_20_Internet_20_Link">plexi_blanc.dxf</text:a></text:p>
        </text:list-item>
        <text:list-item>
          <text:p text:style-name="List_20_1_Content"> Fichier DXF de découpe plexi blanc gravé avec logo MillauLab : <text:a xlink:type="simple" xlink:href="https://wiki.millaulab.fr/lib/exe/fetch.php?media=projets:evenements:plexi_blanc_grave.dxf" text:style-name="Internet_20_link" text:visited-style-name="Visited_20_Internet_20_Link">plexi_blanc_grave.dxf</text:a></text:p>
        </text:list-item>
        <text:list-item>
          <text:p text:style-name="List_20_1_Content"> Fichier DXF de déoupe plaque de fond medium 3mm : <text:a xlink:type="simple" xlink:href="https://wiki.millaulab.fr/lib/exe/fetch.php?media=projets:evenements:fond_ar.dxf" text:style-name="Internet_20_link" text:visited-style-name="Visited_20_Internet_20_Link">fond_ar.dxf</text:a></text:p>
        </text:list-item>
        <text:list-item>
          <text:p text:style-name="List_20_1_Content_Last"> Fichier DXF de déoupe plaque intermédiaire medium 3mm : <text:a xlink:type="simple" xlink:href="https://wiki.millaulab.fr/lib/exe/fetch.php?media=projets:evenements:fond_int.dxf" text:style-name="Internet_20_link" text:visited-style-name="Visited_20_Internet_20_Link">fond_int.dxf</text:a></text:p>
        </text:list-item>
      </text:list>
      <text:h text:style-name="Heading_20_3" text:outline-level="3"><text:bookmark-start text:name="__RefHeading___images_de_modelisation_3d_5"/><text:bookmark-start text:name="images_de_modelisation_3d"/>Images de modélisation 3D<text:bookmark-end text:name="__RefHeading___images_de_modelisation_3d_5"/><text:bookmark-end text:name="images_de_modelisation_3d"/></text:h>
      <text:p text:style-name="Text_20_body"><draw:frame draw:style-name="mediacenter" draw:name="1" text:anchor-type="paragraph" draw:z-index="1" svg:width="21.166666666667cm" style:rel-width="100%" svg:height="11.90625cm" style:rel-height="scale"><draw:image xlink:href="Pictures/cd79f5d8a7cd10060b0c3e57d9bd1a13.png" xlink:type="simple" xlink:show="embed" xlink:actuate="onLoad"/></draw:frame><text:line-break/>
<draw:frame draw:style-name="mediacenter" draw:name="2" text:anchor-type="paragraph" draw:z-index="2" svg:width="21.166666666667cm" style:rel-width="100%" svg:height="11.90625cm" style:rel-height="scale"><draw:image xlink:href="Pictures/b14592da377481a2282d30db3f3c4950.png" xlink:type="simple" xlink:show="embed" xlink:actuate="onLoad"/></draw:frame><text:line-break/>
<draw:frame draw:style-name="mediacenter" draw:name="3" text:anchor-type="paragraph" draw:z-index="3" svg:width="21.166666666667cm" style:rel-width="100%" svg:height="11.90625cm" style:rel-height="scale"><draw:image xlink:href="Pictures/9cb4f458b9b7b167b35488985e581204.png" xlink:type="simple" xlink:show="embed" xlink:actuate="onLoad"/></draw:frame><text:line-break/>
<draw:frame draw:style-name="mediacenter" draw:name="4" text:anchor-type="paragraph" draw:z-index="4" svg:width="21.166666666667cm" style:rel-width="100%" svg:height="11.90625cm" style:rel-height="scale"><draw:image xlink:href="Pictures/2064cf5459d89003bd3ae5a350a466a8.png" xlink:type="simple" xlink:show="embed" xlink:actuate="onLoad"/></draw:frame><text:line-break/>
<text:line-break/></text:p>
      <text:h text:style-name="Heading_20_3" text:outline-level="3"><text:bookmark-start text:name="__RefHeading___image_du_schema_electronique_6"/><text:bookmark-start text:name="image_du_schema_electronique"/>Image du schéma électronique<text:bookmark-end text:name="__RefHeading___image_du_schema_electronique_6"/><text:bookmark-end text:name="image_du_schema_electronique"/></text:h>
      <text:p text:style-name="Text_20_body"><draw:frame draw:style-name="mediaright" draw:name="5" text:anchor-type="paragraph" draw:z-index="5" svg:width="21.166666666667cm" style:rel-width="100%" svg:height="17.377833333333cm" style:rel-height="scale"><draw:image xlink:href="Pictures/f6a2411f85acbb6ca614c811119664d2.png" xlink:type="simple" xlink:show="embed" xlink:actuate="onLoad"/></draw:frame><text:line-break/>
<text:line-break/></text:p>
      <text:h text:style-name="Heading_20_3" text:outline-level="3"><text:bookmark-start text:name="__RefHeading___resultat_en_photo_7"/><text:bookmark-start text:name="resultat_en_photo"/>Résultat en photo<text:bookmark-end text:name="__RefHeading___resultat_en_photo_7"/><text:bookmark-end text:name="resultat_en_phot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00::20:25</meta:creation-date>
    <dc:creator>Generated</dc:creator>
    <dc:date>2026-09-06T00::20:25</dc:date>
    <dc:language>en-US</dc:language>
    <meta:editing-cycles>1</meta:editing-cycles>
    <meta:editing-duration>PT0S</meta:editing-duration>
    <dc:title>projets:evenements:fete_science2017</dc:title>
  </office:meta>
</office:document-meta>
</file>