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947eef57a300c9c64043dd54e4a1859.png"/>
  <manifest:file-entry manifest:media-type="image/png" manifest:full-path="Pictures/6b59b57ee56fe553a9d108df05d727eb.png"/>
  <manifest:file-entry manifest:media-type="image/png" manifest:full-path="Pictures/f4b8584167bfb93f6af2e8290ed4e2dc.png"/>
  <manifest:file-entry manifest:media-type="image/png" manifest:full-path="Pictures/f2dc9a253ad50ea7e2b1b773fde3c55c.png"/>
  <manifest:file-entry manifest:media-type="image/png" manifest:full-path="Pictures/9a09ee4f1ad58a56f8865f5d5dc50fda.png"/>
  <manifest:file-entry manifest:media-type="image/png" manifest:full-path="Pictures/f994e573ad8648cdce45c75823d43398.png"/>
  <manifest:file-entry manifest:media-type="image/png" manifest:full-path="Pictures/a5ddd5c5a1c69d7f7944fc008fe3d74a.png"/>
  <manifest:file-entry manifest:media-type="image/png" manifest:full-path="Pictures/d4f4a1572d0339e40c1e9a977d6f995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:evenements:fete_du_jeu2019"/><text:bookmark-start text:name="__RefHeading___fete_du_jeu_2019_1"/><text:bookmark-start text:name="fete_du_jeu_2019"/>Fête du jeu 2019<text:bookmark-end text:name="__RefHeading___fete_du_jeu_2019_1"/><text:bookmark-end text:name="fete_du_jeu_2019"/></text:h>
      <text:p text:style-name="Text_20_body">Samedi 11 mai 2019<text:line-break/>
Impression de drones<text:line-break/>
Démonstration et initiation de vol de drones<text:line-break/>
<text:line-break/>
<text:line-break/>
<draw:frame draw:style-name="medialeft" draw:name="0" text:anchor-type="paragraph" draw:z-index="0" svg:width="21.166666666667cm" style:rel-width="100%" svg:height="11.90625cm" style:rel-height="scale"><draw:image xlink:href="Pictures/b947eef57a300c9c64043dd54e4a1859.png" xlink:type="simple" xlink:show="embed" xlink:actuate="onLoad"/></draw:frame><text:line-break/>
<draw:frame draw:style-name="medialeft" draw:name="1" text:anchor-type="paragraph" draw:z-index="1" svg:width="21.166666666667cm" style:rel-width="100%" svg:height="11.90625cm" style:rel-height="scale"><draw:image xlink:href="Pictures/6b59b57ee56fe553a9d108df05d727eb.png" xlink:type="simple" xlink:show="embed" xlink:actuate="onLoad"/></draw:frame><text:line-break/>
<draw:frame draw:style-name="medialeft" draw:name="2" text:anchor-type="paragraph" draw:z-index="2" svg:width="21.166666666667cm" style:rel-width="100%" svg:height="11.90625cm" style:rel-height="scale"><draw:image xlink:href="Pictures/f4b8584167bfb93f6af2e8290ed4e2dc.png" xlink:type="simple" xlink:show="embed" xlink:actuate="onLoad"/></draw:frame><text:line-break/>
<draw:frame draw:style-name="medialeft" draw:name="3" text:anchor-type="paragraph" draw:z-index="3" svg:width="21.166666666667cm" style:rel-width="100%" svg:height="11.90625cm" style:rel-height="scale"><draw:image xlink:href="Pictures/f2dc9a253ad50ea7e2b1b773fde3c55c.png" xlink:type="simple" xlink:show="embed" xlink:actuate="onLoad"/></draw:frame><text:line-break/>
<draw:frame draw:style-name="medialeft" draw:name="4" text:anchor-type="paragraph" draw:z-index="4" svg:width="21.166666666667cm" style:rel-width="100%" svg:height="11.90625cm" style:rel-height="scale"><draw:image xlink:href="Pictures/9a09ee4f1ad58a56f8865f5d5dc50fda.png" xlink:type="simple" xlink:show="embed" xlink:actuate="onLoad"/></draw:frame><text:line-break/>
<draw:frame draw:style-name="medialeft" draw:name="5" text:anchor-type="paragraph" draw:z-index="5" svg:width="21.166666666667cm" style:rel-width="100%" svg:height="11.90625cm" style:rel-height="scale"><draw:image xlink:href="Pictures/f994e573ad8648cdce45c75823d43398.png" xlink:type="simple" xlink:show="embed" xlink:actuate="onLoad"/></draw:frame><text:line-break/>
<draw:frame draw:style-name="medialeft" draw:name="6" text:anchor-type="paragraph" draw:z-index="6" svg:width="21.166666666667cm" style:rel-width="100%" svg:height="11.90625cm" style:rel-height="scale"><draw:image xlink:href="Pictures/a5ddd5c5a1c69d7f7944fc008fe3d74a.png" xlink:type="simple" xlink:show="embed" xlink:actuate="onLoad"/></draw:frame><text:line-break/>
<draw:frame draw:style-name="medialeft" draw:name="7" text:anchor-type="paragraph" draw:z-index="7" svg:width="21.166666666667cm" style:rel-width="100%" svg:height="11.90625cm" style:rel-height="scale"><draw:image xlink:href="Pictures/d4f4a1572d0339e40c1e9a977d6f995b.pn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00::20:41</meta:creation-date>
    <dc:creator>Generated</dc:creator>
    <dc:date>2026-09-06T00::20:41</dc:date>
    <dc:language>en-US</dc:language>
    <meta:editing-cycles>1</meta:editing-cycles>
    <meta:editing-duration>PT0S</meta:editing-duration>
    <dc:title>projets:evenements:fete_du_jeu2019</dc:title>
  </office:meta>
</office:document-meta>
</file>