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ts:en_cours"/><text:bookmark-start text:name="__RefHeading___projets_en_cours_1"/><text:bookmark-start text:name="projets_en_cours"/>Projets en cours<text:bookmark-end text:name="__RefHeading___projets_en_cours_1"/><text:bookmark-end text:name="projets_en_cours"/></text:h>
      <text:p text:style-name="Text_20_body"><text:a xlink:type="simple" xlink:href="https://wiki.millaulab.fr/doku.php?id=projets:en_cours:voliere_drones" text:style-name="Internet_20_link" text:visited-style-name="Visited_20_Internet_20_Link">Projet de création d'une voliere à drônes dans la cour du CREA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0::47:52</meta:creation-date>
    <dc:creator>Generated</dc:creator>
    <dc:date>2026-08-22T10::47:52</dc:date>
    <dc:language>en-US</dc:language>
    <meta:editing-cycles>1</meta:editing-cycles>
    <meta:editing-duration>PT0S</meta:editing-duration>
    <dc:title>projets:en_cours</dc:title>
  </office:meta>
</office:document-meta>
</file>