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e4b2decce46e303efd6458c5b76a96d4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jets:en_cours:voliere_drones"/><text:bookmark-start text:name="__RefHeading___une_voliere_a_drones_dans_la_cour_du_crea_1"/><text:bookmark-start text:name="une_voliere_a_drones_dans_la_cour_du_crea"/>Une volière à drones dans la cour du CREA<text:bookmark-end text:name="__RefHeading___une_voliere_a_drones_dans_la_cour_du_crea_1"/><text:bookmark-end text:name="une_voliere_a_drones_dans_la_cour_du_crea"/></text:h>
      <text:h text:style-name="Heading_20_2" text:outline-level="2"><text:bookmark-start text:name="__RefHeading___introduction_2"/><text:bookmark-start text:name="introduction"/>Introduction<text:bookmark-end text:name="__RefHeading___introduction_2"/><text:bookmark-end text:name="introduction"/></text:h>
      <text:p text:style-name="Text_20_body">L'idée de départ est simple : Créer une volière pour drones dans la cour du CREA. Le principe est de permettre de faire voler de petits drones (~100mm) dans un espace sécurisé, aussi bien pour les pilotes, les adhérents que les spectateurs et curieux de passage dans les lieux.<text:line-break/>
Le CREA (et sa cour) est un lieu public ouvert 70h par semaine sur la base des heures d'ouverture du CREA. Il est géré par le directeur de la MJC.<text:line-break/>
Cet espace quasiment clôt est utilisé régulièrement pour accueillir des évènements, des spectacles ou des enfants (agrément enfance de la MJC).<text:line-break/>
<text:line-break/>
<draw:frame draw:style-name="mediacenter" draw:name="Vue aérienne de la cour du CREA Legend" text:anchor-type="paragraph" draw:z-index="0" svg:width="21.166666666667cm" style:rel-width="100%"><draw:text-box><text:p text:style-name="legendcenter"><draw:frame draw:style-name="mediacenter" draw:name="Vue aérienne de la cour du CREA" text:anchor-type="paragraph" draw:z-index="0" svg:width="21.166666666667cm" style:rel-width="100%" svg:height="14.111111111111cm" style:rel-height="scale"><draw:image xlink:href="Pictures/e4b2decce46e303efd6458c5b76a96d4.jpg" xlink:type="simple" xlink:show="embed" xlink:actuate="onLoad"/></draw:frame>Vue aérienne de la cour du CREA</text:p></draw:text-box></draw:frame><text:line-break/>
<text:line-break/>
Outre le fait que cet espace soit protégé, les façades intérieures sont équipées de barres et de câbles à demeure. Il est alors facile de s'en servir pour déployer et fixer la volière.<text:line-break/>
<text:line-break/></text:p>
      <text:h text:style-name="Heading_20_2" text:outline-level="2"><text:bookmark-start text:name="__RefHeading___constitution_du_dossier_3"/><text:bookmark-start text:name="constitution_du_dossier"/>Constitution du dossier<text:bookmark-end text:name="__RefHeading___constitution_du_dossier_3"/><text:bookmark-end text:name="constitution_du_dossier"/></text:h>
      <text:p text:style-name="Text_20_body">Le but est donc de monter un dossier qui sera présenté au Maire de Millau et à ses équipes.<text:line-break/>
Il devra contenir toutes les démarches qui devront être engager pour obtenir les autorisations nécessaires à la mise en place de la volière et à l'utilisation de drones dans cet espace.<text:line-break/>
<text:line-break/>
<text:a xlink:type="simple" xlink:href="https://wiki.millaulab.fr/lib/exe/fetch.php?media=projets:en_cours:2017-12-04_dossier_voliere_drones.pdf" text:style-name="Internet_20_link" text:visited-style-name="Visited_20_Internet_20_Link">2017-12-04_dossier_voliere_drones.pdf</text:a><text:line-break/></text:p>
      <text:h text:style-name="Heading_20_2" text:outline-level="2"><text:bookmark-start text:name="__RefHeading___ressources_4"/><text:bookmark-start text:name="ressources"/>Ressources<text:bookmark-end text:name="__RefHeading___ressources_4"/><text:bookmark-end text:name="ressources"/></text:h>
      <text:p text:style-name="Text_20_body"><text:a xlink:type="simple" xlink:href="https://fr.wikipedia.org/wiki/Drone" text:style-name="Internet_20_link" text:visited-style-name="Visited_20_Internet_20_Link">https://fr.wikipedia.org/wiki/Drone</text:a><text:line-break/>
<text:a xlink:type="simple" xlink:href="https://www.helicomicro.com/accueil-2/la-reglementation-francaise-ce-quil-faut-savoir/" text:style-name="Internet_20_link" text:visited-style-name="Visited_20_Internet_20_Link">https://www.helicomicro.com/accueil-2/la-reglementation-francaise-ce-quil-faut-savoir/</text:a><text:line-break/></text:p>
      <text:p text:style-name="Text_20_body">Tuturiels Betaflight : <text:a xlink:type="simple" xlink:href="https://www.wearefpv.fr/" text:style-name="Internet_20_link" text:visited-style-name="Visited_20_Internet_20_Link">https://www.wearefpv.fr/</text:a></text:p>
      <text:p text:style-name="Text_20_body">     Sauvegarde des paramètres betaflight : <text:a xlink:type="simple" xlink:href="https://www.wearefpv.fr/sauvegarder-ses-parametres-betaflight-20170616/" text:style-name="Internet_20_link" text:visited-style-name="Visited_20_Internet_20_Link">https://www.wearefpv.fr/sauvegarder-ses-parametres-betaflight-20170616/</text:a></text:p>
      <text:p text:style-name="Preformatted_20_Text"><text:s text:c="3"/>maj firmware beta : https://www.wearefpv.fr/redemarrer-le-controleur-de-vol-en-dfu-20170623/<text:s text:c="22"/><text:line-break/><text:s text:c="21"/><text:line-break/><text:s text:c="21"/>si commande CLI : DFU plante : télécharger "impulse driver fixer tools" reconnait la carte automatiquement et passe <text:line-break/><text:s text:c="21"/>appli google Betaflight en mode DFU<text:line-break/><text:s text:c="21"/>http://www.dronetrest.com/t/fix-any-stm32-dfu-drivers-issues-when-flashing-betaflight-cleanflight-firmware/3603</text:p>
      <text:p text:style-name="Text_20_body">Documentation carte de contrôle de vol : <text:a xlink:type="simple" xlink:href="https://img.banggood.com/file/products/20160816214511F3_EVO_Brush%20manual%E8%8B%B1%E6%96%87%E7%89%88%E8%AF%B4%E6%98%8E%E4%B9%A6.pdf" text:style-name="Internet_20_link" text:visited-style-name="Visited_20_Internet_20_Link">https://img.banggood.com/file/products/20160816214511F3_EVO_Brush%20manual%E8%8B%B1%E6%96%87%E7%89%88%E8%AF%B4%E6%98%8E%E4%B9%A6.pdf</text:a></text:p>
      <text:p text:style-name="Text_20_body">Documentation Radio Flysky : <text:a xlink:type="simple" xlink:href="https://hobbyking.com/media/file/371099230X7654X7.pdf" text:style-name="Internet_20_link" text:visited-style-name="Visited_20_Internet_20_Link">https://hobbyking.com/media/file/371099230X7654X7.pdf</text:a></text:p>
      <text:p text:style-name="Text_20_body">affectation des interrupteurs (par défaut ce sont les 2 variateurs centraux qui sont affectés): 17.04 – Voies auxiliaires </text:p>
      <text:p text:style-name="Text_20_body">option pour vol débutants : programmer à l'aide du chapitre 17.14 un interrupteur affecté au flymode</text:p>
      <text:p text:style-name="Preformatted_20_Text"><text:s text:c="21"/>puis 17.06 – Double débattements / Exponentiel la valeur Rate et Expo sur chaque voie 1 / 2 / 4<text:line-break/><text:s text:c="21"/>quand l'interrupteur est en position haute (ne pas toucher position basse c'est le mode sport 100% )<text:line-break/><text:s text:c="21"/><text:line-break/><text:s text:c="21"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5T21::57:39</meta:creation-date>
    <dc:creator>Generated</dc:creator>
    <dc:date>2026-09-05T21::57:39</dc:date>
    <dc:language>en-US</dc:language>
    <meta:editing-cycles>1</meta:editing-cycles>
    <meta:editing-duration>PT0S</meta:editing-duration>
    <dc:title>projets:en_cours:voliere_drones</dc:title>
  </office:meta>
</office:document-meta>
</file>