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n_cours:thc"/><text:bookmark-start text:name="__RefHeading___thc_decoupe_plasma_1"/><text:bookmark-start text:name="thc_decoupe_plasma"/>THC découpe plasma<text:bookmark-end text:name="__RefHeading___thc_decoupe_plasma_1"/><text:bookmark-end text:name="thc_decoupe_plasma"/></text:h>
      <text:p text:style-name="Text_20_body">THC : torch height controller<text:line-break/></text:p>
      <text:h text:style-name="Heading_20_2" text:outline-level="2"><text:bookmark-start text:name="__RefHeading___ressources_2"/><text:bookmark-start text:name="ressources"/>Ressources<text:bookmark-end text:name="__RefHeading___ressources_2"/><text:bookmark-end text:name="ressources"/></text:h>
      <text:p text:style-name="Text_20_body"><text:a xlink:type="simple" xlink:href="https://github.com/regeg/ArdunioTHC" text:style-name="Internet_20_link" text:visited-style-name="Visited_20_Internet_20_Link">https://github.com/regeg/ArdunioTHC</text:a><text:line-break/>
<text:a xlink:type="simple" xlink:href="https://forum.arduino.cc/index.php?topic=282082.0" text:style-name="Internet_20_link" text:visited-style-name="Visited_20_Internet_20_Link">https://forum.arduino.cc/index.php?topic=282082.0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1::25:10</meta:creation-date>
    <dc:creator>Generated</dc:creator>
    <dc:date>2026-09-07T01::25:10</dc:date>
    <dc:language>en-US</dc:language>
    <meta:editing-cycles>1</meta:editing-cycles>
    <meta:editing-duration>PT0S</meta:editing-duration>
    <dc:title>projets:en_cours:thc</dc:title>
  </office:meta>
</office:document-meta>
</file>