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ts:en_cours:plaquette2018"/><text:bookmark-start text:name="__RefHeading___plaquette_de_presentation_d_un_fablab_et_millaulab_1"/><text:bookmark-start text:name="plaquette_de_presentation_d_un_fablab_et_millaulab"/>Plaquette de présentation d'un fablab et MillauLab<text:bookmark-end text:name="__RefHeading___plaquette_de_presentation_d_un_fablab_et_millaulab_1"/><text:bookmark-end text:name="plaquette_de_presentation_d_un_fablab_et_millaulab"/></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Dans le cadre de la convention avec notamment la Ville de Millau, un ou des supports de communication doivent être réalisés afin de présenter le lab et plus généralement un fablab.<text:line-break/>
Un des support est une plaquette de présentation, c'est le support le plus complexe à faire. Nous pouvons également travailler sur d'autres supports comme un kakemono ( <text:a xlink:type="simple" xlink:href="https://fr.wikipedia.org/wiki/Kakemono#/media/File:D%C3%A9rouleurs_Wikim%C3%A9dia_France.jpg" text:style-name="Internet_20_link" text:visited-style-name="Visited_20_Internet_20_Link">https://fr.wikipedia.org/wiki/Kakemono#/media/File:D%C3%A9rouleurs_Wikim%C3%A9dia_France.jpg</text:a> ) et cartes de visite.<text:line-break/></text:p>
      <text:h text:style-name="Heading_20_2" text:outline-level="2"><text:bookmark-start text:name="__RefHeading___maquettes_3"/><text:bookmark-start text:name="maquettes"/>Maquettes<text:bookmark-end text:name="__RefHeading___maquettes_3"/><text:bookmark-end text:name="maquettes"/></text:h>
      <text:h text:style-name="Heading_20_3" text:outline-level="3"><text:bookmark-start text:name="__RefHeading___plaquette_4"/><text:bookmark-start text:name="plaquette"/>Plaquette<text:bookmark-end text:name="__RefHeading___plaquette_4"/><text:bookmark-end text:name="plaquette"/></text:h>
      <text:p text:style-name="Text_20_body">Version 0 de la plaquette : <text:a xlink:type="simple" xlink:href="https://wiki.millaulab.fr/lib/exe/fetch.php?media=projets:en_cours:2018_plaquette_generale_v0.pdf" text:style-name="Internet_20_link" text:visited-style-name="Visited_20_Internet_20_Link">2018_plaquette_generale_v0.pdf</text:a></text:p>
      <text:h text:style-name="Heading_20_3" text:outline-level="3"><text:bookmark-start text:name="__RefHeading___kakemono_5"/><text:bookmark-start text:name="kakemono"/>Kakemono<text:bookmark-end text:name="__RefHeading___kakemono_5"/><text:bookmark-end text:name="kakemono"/></text:h>
      <text:h text:style-name="Heading_20_3" text:outline-level="3"><text:bookmark-start text:name="__RefHeading___cartes_de_visite_6"/><text:bookmark-start text:name="cartes_de_visite"/>Cartes de visite<text:bookmark-end text:name="__RefHeading___cartes_de_visite_6"/><text:bookmark-end text:name="cartes_de_visit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23::56:06</meta:creation-date>
    <dc:creator>Generated</dc:creator>
    <dc:date>2026-09-05T23::56:06</dc:date>
    <dc:language>en-US</dc:language>
    <meta:editing-cycles>1</meta:editing-cycles>
    <meta:editing-duration>PT0S</meta:editing-duration>
    <dc:title>projets:en_cours:plaquette2018</dc:title>
  </office:meta>
</office:document-meta>
</file>