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77bd06406218e4a8111dd734a1b25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chines:tourlf300x900"/><text:bookmark-start text:name="__RefHeading___tour_conventionnel_lf300x900_1"/><text:bookmark-start text:name="tour_conventionnel_lf300x900"/>Tour conventionnel LF300x900<text:bookmark-end text:name="__RefHeading___tour_conventionnel_lf300x900_1"/><text:bookmark-end text:name="tour_conventionnel_lf300x900"/></text:h>
      <text:p text:style-name="Text_20_body"><draw:frame draw:style-name="media" draw:name="0" text:anchor-type="as-char" draw:z-index="0" svg:width="10.583333333333cm" svg:height="9.577677224736cm"><draw:image xlink:href="Pictures/1f77bd06406218e4a8111dd734a1b25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20:38</meta:creation-date>
    <dc:creator>Generated</dc:creator>
    <dc:date>2026-09-15T11::20:38</dc:date>
    <dc:language>en-US</dc:language>
    <meta:editing-cycles>1</meta:editing-cycles>
    <meta:editing-duration>PT0S</meta:editing-duration>
    <dc:title>machines:tourlf300x900</dc:title>
  </office:meta>
</office:document-meta>
</file>