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448e4aea97948e427d9569f6d8de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hines:camm-1-gs-24"/><text:bookmark-start text:name="__RefHeading___decoupe_vinyle_roland_camm-1_gs-24_1"/><text:bookmark-start text:name="decoupe_vinyle_roland_camm-1_gs-24"/>Découpe vinyle Roland CAMM-1 GS-24<text:bookmark-end text:name="__RefHeading___decoupe_vinyle_roland_camm-1_gs-24_1"/><text:bookmark-end text:name="decoupe_vinyle_roland_camm-1_gs-24"/></text:h>
      <text:p text:style-name="Text_20_body"><draw:frame draw:style-name="mediaright" draw:name="0" text:anchor-type="paragraph" draw:z-index="0" svg:width="10.583333333333cm" svg:height="5.6488541666667cm"><draw:image xlink:href="Pictures/5f448e4aea97948e427d9569f6d8de15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wiki.millaulab.fr/lib/exe/fetch.php?media=formations:gs-24.pdf" text:style-name="Internet_20_link" text:visited-style-name="Visited_20_Internet_20_Link">Plaquette de présentation</text:a></text:p>
        </text:list-item>
        <text:list-item>
          <text:p text:style-name="List_20_1_Content"> <text:a xlink:type="simple" xlink:href="https://wiki.millaulab.fr/lib/exe/fetch.php?media=machines:manuel-roland-gs24.pdf" text:style-name="Internet_20_link" text:visited-style-name="Visited_20_Internet_20_Link">Manuel d'utilisation</text:a></text:p>
        </text:list-item>
        <text:list-item>
          <text:p text:style-name="List_20_1_Content_Last"> <text:a xlink:type="simple" xlink:href="https://wiki.millaulab.fr/doku.php?id=formations:vinyle" text:style-name="Internet_20_link" text:visited-style-name="Visited_20_Internet_20_Link">Supports de formation</text:a></text:p>
        </text:list-item>
      </text:list>
      <text:h text:style-name="Heading_20_1" text:outline-level="1"><text:bookmark-start text:name="__RefHeading___caracteristiques_principales_2"/><text:bookmark-start text:name="caracteristiques_principales"/>Caractéristiques principales<text:bookmark-end text:name="__RefHeading___caracteristiques_principales_2"/><text:bookmark-end text:name="caracteristiques_principales"/></text:h>
      <text:list text:style-name="List_20_1" text:continue-numbering="false">
        <text:list-item>
          <text:p text:style-name="List_20_1_Content_First"> <text:span text:style-name="underline">Largeur de support acceptable</text:span> : 50 - 700 mm</text:p>
        </text:list-item>
        <text:list-item>
          <text:p text:style-name="List_20_1_Content"> <text:span text:style-name="underline">Laize utile</text:span> : 584 mm</text:p>
        </text:list-item>
        <text:list-item>
          <text:p text:style-name="List_20_1_Content"> <text:span text:style-name="underline">Surface de découpe maximale</text:span> : Largeur : 584 mm  Longueur : 25000 mm</text:p>
        </text:list-item>
        <text:list-item>
          <text:p text:style-name="List_20_1_Content"> <text:span text:style-name="underline">Outil utilisable</text:span> : Lame spéciale pour la série CAMM-1</text:p>
        </text:list-item>
        <text:list-item>
          <text:p text:style-name="List_20_1_Content"> <text:span text:style-name="underline">Vitesse de découpe maximale</text:span> : 500 mm/s　(dans toutes les directions)</text:p>
        </text:list-item>
        <text:list-item>
          <text:p text:style-name="List_20_1_Content"> <text:span text:style-name="underline">Vitesse de découpe</text:span> : 10 - 500 mm/s (dans toutes les directions)</text:p>
        </text:list-item>
        <text:list-item>
          <text:p text:style-name="List_20_1_Content"> <text:span text:style-name="underline">Pression de la lame</text:span> : 30 - 350 gf</text:p>
        </text:list-item>
        <text:list-item>
          <text:p text:style-name="List_20_1_Content"> <text:span text:style-name="underline">Résolution mécanique</text:span> : 0,0125 mm/pas</text:p>
        </text:list-item>
        <text:list-item>
          <text:p text:style-name="List_20_1_Content_Last"> <text:span text:style-name="underline">Résolution logicielle</text:span> : 0,025 mm/pa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9::53:24</meta:creation-date>
    <dc:creator>Generated</dc:creator>
    <dc:date>2026-09-15T09::53:24</dc:date>
    <dc:language>en-US</dc:language>
    <meta:editing-cycles>1</meta:editing-cycles>
    <meta:editing-duration>PT0S</meta:editing-duration>
    <dc:title>machines:camm-1-gs-24</dc:title>
  </office:meta>
</office:document-meta>
</file>