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8b731d9807ca0f28c5a526befdb4587.jpg"/>
  <manifest:file-entry manifest:media-type="image/jpeg" manifest:full-path="Pictures/0c58a1df033de8975f7880fb97a6af92.jpg"/>
  <manifest:file-entry manifest:media-type="image/png" manifest:full-path="Pictures/ed8ab067942fdcc790cd93aca38d1a53.png"/>
  <manifest:file-entry manifest:media-type="image/jpeg" manifest:full-path="Pictures/11171631729efd281dfcd1c9588a2fb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nes:s04"/><text:bookmark-start text:name="__RefHeading___les_reglages_1"/><text:bookmark-start text:name="les_reglages"/>Les réglages<text:bookmark-end text:name="__RefHeading___les_reglages_1"/><text:bookmark-end text:name="les_reglages"/></text:h>
      <text:p text:style-name="Text_20_body">Beaucoup de composants utilisés nécessitent des réglages pour fonctionner correctement. Nous avons du faire des recherches pour trouver des tutos adaptés à nos besoins. Voici ci dessous la synthèse des réglages nécessaires à l'utilisation de nos drones.</text:p>
      <text:h text:style-name="Heading_20_2" text:outline-level="2"><text:bookmark-start text:name="__RefHeading___la_telecommande_2"/><text:bookmark-start text:name="la_telecommande"/>La télécommande<text:bookmark-end text:name="__RefHeading___la_telecommande_2"/><text:bookmark-end text:name="la_telecommande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Pictures/48b731d9807ca0f28c5a526befdb4587.jpg" xlink:type="simple" xlink:show="embed" xlink:actuate="onLoad"/></draw:frame>
La télécommande choisie, (<text:a xlink:type="simple" xlink:href="https://wiki.millaulab.fr/doku.php?id=jeunes:flysky_fsi6" text:style-name="Internet_20_link" text:visited-style-name="Visited_20_Internet_20_Link">Flysky FSI6</text:a>) déjà disponible au FabLab, est une des plus simple du marché tout en permettant beaucoup de chose.</text:p>
      <text:list text:style-name="List_20_1" text:continue-numbering="false">
        <text:list-item>
          <text:p text:style-name="List_20_1_Content_First"> Pour mettre sous tension la télécommande, tout les boutons doivent être à 1 et les manettes en bas</text:p>
        </text:list-item>
        <text:list-item>
          <text:p text:style-name="List_20_1_Content"> Pour passer en mode programmation, appui long sur OK (&gt;3s)</text:p>
        </text:list-item>
        <text:list-item>
          <text:p text:style-name="List_20_1_Content_Last"> Pour valider une modification, faire un appuie long sur CANCEL (appui court = annuler)</text:p>
        </text:list-item>
      </text:list>
      <text:p text:style-name="Text_20_body">La télécommande permet de mémoriser 20 configurations (drone ou mode de pilotage) différents. Nous allons donc en définir une en utilisant le <text:a xlink:type="simple" xlink:href="https://www.youtube.com/watch?v=ifxGTeM8obg" text:style-name="Internet_20_link" text:visited-style-name="Visited_20_Internet_20_Link">tuto suivant</text:a> comme référence.</text:p>
      <text:list text:style-name="List_20_1" text:continue-numbering="false">
        <text:list-item>
          <text:p text:style-name="List_20_1_Content_First"> Passer en mode programmation</text:p>
        </text:list-item>
        <text:list-item>
          <text:p text:style-name="List_20_1_Content"> Menu “System”</text:p>
          <text:list text:style-name="Numbering_20_1">
            <text:list-item>
              <text:p text:style-name="Numbering_20_1_Content"> “Model select” : Sélectionner un modèle de réglage/drone disponible</text:p>
            </text:list-item>
            <text:list-item>
              <text:p text:style-name="Numbering_20_1_Content"> “Model Name” : Définir un nom pour le modèle (ex. “DFLabDeb”)</text:p>
            </text:list-item>
            <text:list-item>
              <text:p text:style-name="Numbering_20_1_Content"> “Type select” : Choisir le type d'engin (Drone = Airplane or glider)</text:p>
            </text:list-item>
          </text:list>
        </text:list-item>
        <text:list-item>
          <text:p text:style-name="List_20_1_Content"> Menu “Setup”</text:p>
          <text:list text:style-name="Numbering_20_1">
            <text:list-item>
              <text:p text:style-name="Numbering_20_1_Content"> “Aux. channels” permet de définir les boutons auxiliaires (2 en version de base)</text:p>
              <text:list text:style-name="List_20_1">
                <text:list-item>
                  <text:p text:style-name="List_20_1_Content"> SWA pour canal 5 qui servira à armer les moteurs</text:p>
                </text:list-item>
                <text:list-item>
                  <text:p text:style-name="List_20_1_Content"> SWC pour canal 6 qui permettra de changer de mode de vol</text:p>
                </text:list-item>
              </text:list>
            </text:list-item>
            <text:list-item>
              <text:p text:style-name="Numbering_20_1_Content"> “Dual rate/exp.” permet de modifier la sensibilité des manettes (nous voulons diminuer les réactions trop brusques)</text:p>
              <text:list text:style-name="List_20_1">
                <text:list-item>
                  <text:p text:style-name="List_20_1_Content"> Chx : Modifier les 3 voies (1, 2 et 4) de manière identiques</text:p>
                </text:list-item>
                <text:list-item>
                  <text:p text:style-name="List_20_1_Content"> Rate : 75 (diminue l'amplitude de la commande)</text:p>
                </text:list-item>
                <text:list-item>
                  <text:p text:style-name="List_20_1_Content"> Exp : -100 (Faible variation au centre)</text:p>
                </text:list-item>
              </text:list>
            </text:list-item>
            <text:list-item>
              <text:p text:style-name="Numbering_20_1_Content"> “Throttle curve” permet de modifier les gaz (nous voulons limiter l'accélération gérée par la voie n°3)</text:p>
              <text:list text:style-name="List_20_1">
                <text:list-item>
                  <text:p text:style-name="List_20_1_Content"> Mettre : 0 - 40 - 50 - 60 - 75</text:p>
                </text:list-item>
              </text:list>
            </text:list-item>
            <text:list-item>
              <text:p text:style-name="Numbering_20_1_Content"> “Mix” permet de lier l'action de 2 manettes (nous voulons éviter de descendre lors des virages)</text:p>
              <text:list text:style-name="List_20_1">
                <text:list-item>
                  <text:p text:style-name="List_20_1_Content"> Mix : 1 → On, Ch4, Ch3, 10%, 15%, 0%</text:p>
                </text:list-item>
              </text:list>
            </text:list-item>
            <text:list-item>
              <text:p text:style-name="Numbering_20_1_Content"> “Switches assign” : Ajoute des fonctions aux boutons (nous voulons pouvoir supprimer la limitation de sensibilité des manettes réglé plus haut)</text:p>
              <text:list text:style-name="List_20_1">
                <text:list-item>
                  <text:p text:style-name="List_20_1_Content_Last">   Fly mode : SwD (mouvements sur 3 axes) ; Idle mode (gaz) : SwB ; Thro. hold : SwB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le_recepteur_3"/><text:bookmark-start text:name="le_recepteur"/>Le récepteur<text:bookmark-end text:name="__RefHeading___le_recepteur_3"/><text:bookmark-end text:name="le_recepteur"/></text:h>
      <text:p text:style-name="Text_20_body"><draw:frame draw:style-name="mediaright" draw:name="1" text:anchor-type="paragraph" draw:z-index="1" svg:width="5.2916666666667cm" style:rel-width="100%" svg:height="5.2916666666667cm" style:rel-height="scale"><draw:image xlink:href="Pictures/0c58a1df033de8975f7880fb97a6af92.jpg" xlink:type="simple" xlink:show="embed" xlink:actuate="onLoad"/></draw:frame>
Le récepteur (FS-A8S) doit être appairé (Bind) à une télécommande. Pour cela :</text:p>
      <text:list text:style-name="List_20_1" text:continue-numbering="false">
        <text:list-item>
          <text:p text:style-name="List_20_1_Content_First"> Appuyer sur le bouton “Bind key” de la télécommande et la mettre sous tension. (“RXBinding ..” s'affiche)</text:p>
        </text:list-item>
        <text:list-item>
          <text:p text:style-name="List_20_1_Content"> Appuyer sur le bouton “Bind” du récepteur et le mettre sous tension. Le voyant clignote puis plus lentement lorsqu'il est appairé.</text:p>
        </text:list-item>
        <text:list-item>
          <text:p text:style-name="List_20_1_Content_Last"> Arrêter la télécommande et le récepteur.</text:p>
        </text:list-item>
      </text:list>
      <text:p text:style-name="Text_20_body">Lors de la mise sous tension du récepteur, le voyant clignote. Il reste allumé lorsqu'il détecte la télécommande.</text:p>
      <text:h text:style-name="Heading_20_2" text:outline-level="2"><text:bookmark-start text:name="__RefHeading___les_moteurs_esc_4"/><text:bookmark-start text:name="les_moteurs_esc"/>Les moteurs (ESC)<text:bookmark-end text:name="__RefHeading___les_moteurs_esc_4"/><text:bookmark-end text:name="les_moteurs_esc"/></text:h>
      <text:p text:style-name="Text_20_body"><draw:frame draw:style-name="mediaright" draw:name="2" text:anchor-type="paragraph" draw:z-index="2" svg:width="5.2916666666667cm" style:rel-width="100%" svg:height="4.1926282051282cm" style:rel-height="scale"><draw:image xlink:href="Pictures/ed8ab067942fdcc790cd93aca38d1a53.png" xlink:type="simple" xlink:show="embed" xlink:actuate="onLoad"/></draw:frame>
Par défaut (?), les moteurs n'ont pas une rotation régulière. Il faut mettre à jour le firmware des ESC. <text:a xlink:type="simple" xlink:href="https://culturefpv.fr/monter-son-drone-fpv-debutant-hd-et-analogique-pour-moins-de-175e-episode-3-4-20200513/" text:style-name="Internet_20_link" text:visited-style-name="Visited_20_Internet_20_Link">Le tuto suivi</text:a> pour le réglage des moteurs est ici.</text:p>
      <text:p text:style-name="Text_20_body">Il faut au préalable : avoir installer le programme <text:a xlink:type="simple" xlink:href="https://drive.google.com/drive/folders/1Y1bUMnRRolmMD_lezL0FYd3aMBrNzCig" text:style-name="Internet_20_link" text:visited-style-name="Visited_20_Internet_20_Link">BLHeliSuite</text:a> et les <text:a xlink:type="simple" xlink:href="https://www.silabs.com/developers/usb-to-uart-bridge-vcp-drivers" text:style-name="Internet_20_link" text:visited-style-name="Visited_20_Internet_20_Link">pilotes CP201x</text:a>, retirer les hélices, brancher la batterie et relier le drone à l'ordinateur avec un câble USB.</text:p>
      <text:list text:style-name="List_20_1" text:continue-numbering="false">
        <text:list-item>
          <text:p text:style-name="List_20_1_Content_First"> Lancement BLHS</text:p>
        </text:list-item>
        <text:list-item>
          <text:p text:style-name="List_20_1_Content"> Sélectionner : Mode E ; Port : port du câble USB (ex. COM9) ; Baud : 115200 ; Connect</text:p>
        </text:list-item>
        <text:list-item>
          <text:p text:style-name="List_20_1_Content"> Pour flasher les ESC (si besoin) :</text:p>
          <text:list text:style-name="Numbering_20_1">
            <text:list-item>
              <text:p text:style-name="Numbering_20_1_Content"> “Check” pour trouver les 4 moteurs, lecture setup, repérage des versions ESC (normalement CH-40)</text:p>
            </text:list-item>
            <text:list-item>
              <text:p text:style-name="Numbering_20_1_Content"> Télécharger le <text:a xlink:type="simple" xlink:href="https://github.com/JazzMaverick/BLHeli/blob/JazzMaverick-patch-1/BLHeli_S%20SiLabs/Hex_files_16.8/Hex_files_16.8_48k/C_H_40_48_REV16_8.HEX" text:style-name="Internet_20_link" text:visited-style-name="Visited_20_Internet_20_Link">fichier Hex</text:a> correspondant (Clic droit sur “Raw” puis “Enregistrer la cible du lien sous …” et choisir le dossier d'enregistrement)</text:p>
            </text:list-item>
            <text:list-item>
              <text:p text:style-name="Numbering_20_1_Content"> Sélectionner ESC : x ; Flash BLHeli ; “Ignore the list” ; Sélectionner le fichier HEX que vous venez de télécharger;</text:p>
            </text:list-item>
            <text:list-item>
              <text:p text:style-name="Numbering_20_1_Content"> Flasher les 4 ESC successivement</text:p>
            </text:list-item>
          </text:list>
        </text:list-item>
        <text:list-item>
          <text:p text:style-name="List_20_1_Content"> Réglage des moteur (après avoir contrôler le sens de rotation dans BtaFlight) :</text:p>
          <text:list text:style-name="Numbering_20_1">
            <text:list-item>
              <text:p text:style-name="Numbering_20_1_Content"> Sélectionner l'ESC : x ;</text:p>
            </text:list-item>
            <text:list-item>
              <text:p text:style-name="Numbering_20_1_Content"> Direction : normal/reverse (en fonction du sens constaté, reverse = inversion);</text:p>
            </text:list-item>
            <text:list-item>
              <text:p text:style-name="Numbering_20_1_Content"> PPM : min = 1000 / max = 2000 ;</text:p>
            </text:list-item>
            <text:list-item>
              <text:p text:style-name="Numbering_20_1_Content"> Write Setup</text:p>
            </text:list-item>
            <text:list-item>
              <text:p text:style-name="Numbering_20_1_Content"> Faire les 4 moteurs</text:p>
            </text:list-item>
          </text:list>
        </text:list-item>
        <text:list-item>
          <text:p text:style-name="List_20_1_Content_Last"> Se déconnecter et quitter</text:p>
        </text:list-item>
      </text:list>
      <text:h text:style-name="Heading_20_2" text:outline-level="2"><text:bookmark-start text:name="__RefHeading___la_carte_de_vol_5"/><text:bookmark-start text:name="la_carte_de_vol"/>La carte de vol<text:bookmark-end text:name="__RefHeading___la_carte_de_vol_5"/><text:bookmark-end text:name="la_carte_de_vol"/></text:h>
      <text:p text:style-name="Text_20_body"><draw:frame draw:style-name="mediaright" draw:name="3" text:anchor-type="paragraph" draw:z-index="3" svg:width="5.2916666666667cm" style:rel-width="100%" svg:height="2.7463080168776cm" style:rel-height="scale"><draw:image xlink:href="Pictures/11171631729efd281dfcd1c9588a2fb5.jpg" xlink:type="simple" xlink:show="embed" xlink:actuate="onLoad"/></draw:frame></text:p>
      <text:p text:style-name="Text_20_body">Comme pour les ESC, il faut au préalable : avoir installer le programme <text:a xlink:type="simple" xlink:href="https://github.com/betaflight/betaflight-configurator/releases" text:style-name="Internet_20_link" text:visited-style-name="Visited_20_Internet_20_Link">BetaFlightConfigurator</text:a> et les <text:a xlink:type="simple" xlink:href="https://www.silabs.com/developers/usb-to-uart-bridge-vcp-drivers" text:style-name="Internet_20_link" text:visited-style-name="Visited_20_Internet_20_Link">pilotes CP201x</text:a>, retirer les hélices, brancher la batterie et relier le drone à l'ordinateur avec un câble USB. <text:a xlink:type="simple" xlink:href="https://culturefpv.fr/monter-son-drone-fpv-debutant-hd-et-analogique-pour-moins-de-175e-episode-3-4-20200513/" text:style-name="Internet_20_link" text:visited-style-name="Visited_20_Internet_20_Link">Le tuto suivi</text:a> est le même que pour les ESC.</text:p>
      <text:list text:style-name="List_20_1" text:continue-numbering="false">
        <text:list-item>
          <text:p text:style-name="List_20_1_Content_First"> Lancement BetaFlight</text:p>
        </text:list-item>
        <text:list-item>
          <text:p text:style-name="List_20_1_Content_Last"> Sélectionner le port du câble USB (ex. COM9) et cliquer sur connexion.</text:p>
        </text:list-item>
      </text:list>
      <text:p text:style-name="Text_20_body">Il peut être utile de sauvegarder la configuration d'origine pour la restaurer un jour si besoin.</text:p>
      <text:list text:style-name="List_20_1" text:continue-numbering="false">
        <text:list-item>
          <text:p text:style-name="LastListParagraph_List_20_1_Content_First"> “CLI” : entrer la commande “dump” puis “Enregistrer sous …” → (ex. “config-org-drone.txt”). Se reconnecter en quittant “CLI”.</text:p>
        </text:list-item>
      </text:list>
      <text:p text:style-name="Text_20_body">Après chaque page de réglage, cliquer sur “Sauvegarder et redémarrer”</text:p>
      <text:list text:style-name="List_20_1" text:continue-numbering="false">
        <text:list-item>
          <text:p text:style-name="List_20_1_Content_First"> “Installation” : Si l'image du drone bouge alors que celui-ci est immobile, il faut “Calibrer l'accéléromètre”.</text:p>
        </text:list-item>
        <text:list-item>
          <text:p text:style-name="List_20_1_Content"> “Ports” : </text:p>
          <text:list text:style-name="List_20_1">
            <text:list-item>
              <text:p text:style-name="List_20_1_Content"> USB : est normalement sur “115200” et le reste de la ligne sur “Désactivé” et “Auto”</text:p>
            </text:list-item>
            <text:list-item>
              <text:p text:style-name="List_20_1_Content"> UART1 : “Sérial Rx” ; UART3 : (si caméra : Périphériques “VTX smart audio”) ; UART6 : Sortie télémétrie “IBUS”</text:p>
            </text:list-item>
          </text:list>
        </text:list-item>
        <text:list-item>
          <text:p text:style-name="List_20_1_Content"> “Configuration” :</text:p>
          <text:list text:style-name="List_20_1">
            <text:list-item>
              <text:p text:style-name="List_20_1_Content"> Mixer : “Quad X” ; Configuration système : “Accéléromètre” ; Personnalisation : Le nom que vous voulez.</text:p>
            </text:list-item>
            <text:list-item>
              <text:p text:style-name="List_20_1_Content"> Récepteur : Mode = RX série (SBUS) ; Type = IBUS</text:p>
            </text:list-item>
            <text:list-item>
              <text:p text:style-name="List_20_1_Content"> Autres fonctionnalités : “Airmode” , “Dynamic_Filter”</text:p>
            </text:list-item>
            <text:list-item>
              <text:p text:style-name="List_20_1_Content"> Fonctionnalités ESC/Moteur : “DSHOT300” ; 14 pôles (à vérifier sur les moteurs).</text:p>
            </text:list-item>
          </text:list>
        </text:list-item>
        <text:list-item>
          <text:p text:style-name="List_20_1_Content"> “Récepteur” permet de vérifier le fonctionnement de la télécommande.</text:p>
          <text:list text:style-name="List_20_1">
            <text:list-item>
              <text:p text:style-name="List_20_1_Content"> Allumer la télécommande, vérifier le fonctionnement des manettes et des interrupteurs SwA et SwC (AUX1 et AUX2)</text:p>
            </text:list-item>
            <text:list-item>
              <text:p text:style-name="List_20_1_Content"> RC Deadband et Yaw Deadband à 5</text:p>
            </text:list-item>
          </text:list>
        </text:list-item>
        <text:list-item>
          <text:p text:style-name="List_20_1_Content"> “Mode” </text:p>
          <text:list text:style-name="List_20_1">
            <text:list-item>
              <text:p text:style-name="List_20_1_Content"> ARM (Armement des moteurs) : Ajouter une plage → AUX1 1700-2100</text:p>
            </text:list-item>
            <text:list-item>
              <text:p text:style-name="List_20_1_Content"> ANGLE (Mode stabilisé, les angles d'inclinaison sont limités et le drone se remet à plat si on lâche la manette) : Ajouter une plage → AUX2 900-1300</text:p>
            </text:list-item>
            <text:list-item>
              <text:p text:style-name="List_20_1_Content"> HORIZON (intermédiaire entre le mode ANGLE et ACROBATIE) : Ajouter une plage → AUX2 1300-1700</text:p>
            </text:list-item>
            <text:list-item>
              <text:p text:style-name="List_20_1_Content"> (ACROBATIE tous les mouvements de la manette agissent sur le drone, c'est pour les experts : si l'AUX2 est &gt; 1700 pas de ANGLE ni HORIZON)</text:p>
            </text:list-item>
          </text:list>
        </text:list-item>
        <text:list-item>
          <text:p text:style-name="List_20_1_Content"> Moteurs (contrôle de la rotation) <text:span text:style-name="Plugin_Wrap_Span_Warning"> Les hélices doivent être enlevées et la case “Je comprends les risques” cochée</text:span></text:p>
          <text:list text:style-name="List_20_1">
            <text:list-item>
              <text:p text:style-name="List_20_1_Content_Last"> Cliquer sur “Maitre” pour accélérer les moteurs et observer leur rotation. Elle doit être conforme au dessin en haut à gauche. Si ce n'est pas le cas, noter le numéro du moteur et aller le changer en réglant les ESC (voir si dessus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21::06:17</meta:creation-date>
    <dc:creator>Generated</dc:creator>
    <dc:date>2026-09-10T21::06:17</dc:date>
    <dc:language>en-US</dc:language>
    <meta:editing-cycles>1</meta:editing-cycles>
    <meta:editing-duration>PT0S</meta:editing-duration>
    <dc:title>jeunes:s04</dc:title>
  </office:meta>
</office:document-meta>
</file>