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nes:s02"/><text:bookmark-start text:name="__RefHeading___les_sites_de_references_1"/><text:bookmark-start text:name="les_sites_de_references"/>Les sites de références<text:bookmark-end text:name="__RefHeading___les_sites_de_references_1"/><text:bookmark-end text:name="les_sites_de_references"/></text:h>
      <text:p text:style-name="Text_20_body">Pour mener à bien ce projet, nous avons effectués de nombreuses recherches sur Internet aux différentes étapes du projet.</text:p>
      <text:h text:style-name="Heading_20_2" text:outline-level="2"><text:bookmark-start text:name="__RefHeading___pour_la_conception_2"/><text:bookmark-start text:name="pour_la_conception"/>Pour la conception<text:bookmark-end text:name="__RefHeading___pour_la_conception_2"/><text:bookmark-end text:name="pour_la_conception"/></text:h>
      <text:p text:style-name="Text_20_body">Nous avons trouvé plusieurs sites traitant des drones à partir des mots clés “construire drone”, il a fallu filtrer et classer les résultats avant de faire une liste :</text:p>
      <text:list text:style-name="List_20_1" text:continue-numbering="false">
        <text:list-item>
          <text:p text:style-name="List_20_1_Content_First"> <text:a xlink:type="simple" xlink:href="https://culturefpv.fr" text:style-name="Internet_20_link" text:visited-style-name="Visited_20_Internet_20_Link">Culture FPV (site associatif pour drone)</text:a> qui propose entre autre de nombreux tutos vidéos très détaillés dont une série “Monter son Drone FPV débutant HD et Analogique pour moins de 175€” qui nous a servi de base de travail.</text:p>
        </text:list-item>
        <text:list-item>
          <text:p text:style-name="List_20_1_Content"> <text:a xlink:type="simple" xlink:href="https://www.planetegeek.fr" text:style-name="Internet_20_link" text:visited-style-name="Visited_20_Internet_20_Link">Planete Geek</text:a> (site pour réaliser des choses soit même) qui possède quelques <text:a xlink:type="simple" xlink:href="https://www.planetegeek.fr/category/drones/" text:style-name="Internet_20_link" text:visited-style-name="Visited_20_Internet_20_Link">articles dédiés au drones</text:a></text:p>
        </text:list-item>
        <text:list-item>
          <text:p text:style-name="List_20_1_Content"> <text:a xlink:type="simple" xlink:href="https://www.geeek.org" text:style-name="Internet_20_link" text:visited-style-name="Visited_20_Internet_20_Link">Geeek.org</text:a> (site pour réaliser des choses soit même) qui possède quelques <text:a xlink:type="simple" xlink:href="https://www.geeek.org/comment-construire-un-drone-fpv-228/" text:style-name="Internet_20_link" text:visited-style-name="Visited_20_Internet_20_Link">articles dédiés au drones</text:a></text:p>
        </text:list-item>
        <text:list-item>
          <text:p text:style-name="List_20_1_Content"> <text:a xlink:type="simple" xlink:href="https://www.sqli.com" text:style-name="Internet_20_link" text:visited-style-name="Visited_20_Internet_20_Link">SQLI.com</text:a> qui possède quelques <text:a xlink:type="simple" xlink:href="https://www.sqli.com/fr-fr/insights-news/blog/do-it-yourself-construire-son-drone-partie-1" text:style-name="Internet_20_link" text:visited-style-name="Visited_20_Internet_20_Link">articles dédiés au drones</text:a></text:p>
        </text:list-item>
        <text:list-item>
          <text:p text:style-name="List_20_1_Content"> <text:a xlink:type="simple" xlink:href="https://www.robotshop.com" text:style-name="Internet_20_link" text:visited-style-name="Visited_20_Internet_20_Link">RoboShop.com (site commercial)</text:a> qui explique les termes spécifiques aux drones et donne des informations <text:a xlink:type="simple" xlink:href="https://www.robotshop.com/community/blog/show/comment-fabriquer-un-drone-lecon-1-terminologie" text:style-name="Internet_20_link" text:visited-style-name="Visited_20_Internet_20_Link">dans des articles dédiés</text:a></text:p>
        </text:list-item>
        <text:list-item>
          <text:p text:style-name="List_20_1_Content"> <text:a xlink:type="simple" xlink:href="https://www.studiosport.fr/" text:style-name="Internet_20_link" text:visited-style-name="Visited_20_Internet_20_Link">StudioSport (site commercial)</text:a> qui propose du matériel et des informations générales</text:p>
        </text:list-item>
        <text:list-item>
          <text:p text:style-name="List_20_1_Content"> <text:a xlink:type="simple" xlink:href="https://drone-magazine.fr" text:style-name="Internet_20_link" text:visited-style-name="Visited_20_Internet_20_Link">Drone magazine (blog personnel)</text:a> Articles faits par des passionnées</text:p>
        </text:list-item>
        <text:list-item>
          <text:p text:style-name="List_20_1_Content"> <text:a xlink:type="simple" xlink:href="http://www.afcadillac.net" text:style-name="Internet_20_link" text:visited-style-name="Visited_20_Internet_20_Link">Site d'un collège</text:a> où un professeur les utilises pour illustrer une séquence de cours <text:a xlink:type="simple" xlink:href="http://www.afcadillac.net/_serveurs/drone/classement_des_appareils_volants.html" text:style-name="Internet_20_link" text:visited-style-name="Visited_20_Internet_20_Link">Début de la séquence d'investigation utilisant les drones</text:a>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5::43:26</meta:creation-date>
    <dc:creator>Generated</dc:creator>
    <dc:date>2026-08-22T05::43:26</dc:date>
    <dc:language>en-US</dc:language>
    <meta:editing-cycles>1</meta:editing-cycles>
    <meta:editing-duration>PT0S</meta:editing-duration>
    <dc:title>jeunes:s02</dc:title>
  </office:meta>
</office:document-meta>
</file>