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f79378a5097f22df5a80f22a020d8f3.gif"/>
  <manifest:file-entry manifest:media-type="image/gif" manifest:full-path="Pictures/290aeeaeb51337bc83265f44a8b3870a.gif"/>
  <manifest:file-entry manifest:media-type="image/gif" manifest:full-path="Pictures/bc896cf561caa801c1b653147808a07c.gif"/>
  <manifest:file-entry manifest:media-type="image/gif" manifest:full-path="Pictures/b1e61c4a94e2f372a068f0ebcdc90e2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ations:sorotec"/><text:bookmark-start text:name="__RefHeading___utilisation_de_la_cnc_sorotec_1"/><text:bookmark-start text:name="utilisation_de_la_cnc_sorotec"/>Utilisation de la cnc Sorotec<text:bookmark-end text:name="__RefHeading___utilisation_de_la_cnc_sorotec_1"/><text:bookmark-end text:name="utilisation_de_la_cnc_sorotec"/></text:h>
      <text:p text:style-name="Text_20_body">Machine : AL-Line 1110<text:line-break/>
Usinage de matériaux tendres : Aluminium, cuivre, laiton, toutes essences de bois ou dérivés<text:line-break/>
Puissance broche : H.F., 2.2kW, réfrigération par eau<text:line-break/>
Courses : X=1150mm; Y=1050mm; Z=220 mm<text:line-break/>
<text:line-break/></text:p>
      <text:h text:style-name="Heading_20_1" text:outline-level="1"><text:bookmark-start text:name="__RefHeading___le_fraisagela_theorie_2"/><text:bookmark-start text:name="le_fraisagela_theorie"/>Le fraisage : La théorie<text:bookmark-end text:name="__RefHeading___le_fraisagela_theorie_2"/><text:bookmark-end text:name="le_fraisagela_theorie"/></text:h>
      <text:p text:style-name="Text_20_body">Fraisage, définir les paramètres de coupe (Source : <text:a xlink:type="simple" xlink:href="http://www.cncfraises.fr" text:style-name="Internet_20_link" text:visited-style-name="Visited_20_Internet_20_Link">www.cncfraises.fr</text:a>)<text:line-break/>
<text:line-break/>
Abréviations :<text:line-break/>
Vc = vitesse de coupe en m/min<text:line-break/>
fz : avance par tour en mm/dent<text:line-break/>
Vf : vitesse d'avance en mm/min<text:line-break/>
n : fréquence de rotation de l'outil en tr/min<text:line-break/>
D : diamètre de l'outil<text:line-break/>
Z : nombre de dents de la fraise<text:line-break/>
ap : profondeur de passe<text:line-break/>
<text:line-break/>
Les formules :<text:line-break/>
Fréquence de rotation de la broche (tr/min) :<text:line-break/>
<text:line-break/>
<draw:frame draw:style-name="media" draw:name="0" text:anchor-type="as-char" draw:z-index="0" svg:width="5.2916666666667cm" style:rel-width="100%" svg:height="1.8157679738562cm" style:rel-height="scale"><draw:image xlink:href="Pictures/ef79378a5097f22df5a80f22a020d8f3.gif" xlink:type="simple" xlink:show="embed" xlink:actuate="onLoad"/></draw:frame><text:line-break/>
<text:line-break/>
Vitesse d'avance (mm/min) :<text:line-break/>
<draw:frame draw:style-name="media" draw:name="1" text:anchor-type="as-char" draw:z-index="1" svg:width="5.2916666666667cm" style:rel-width="100%" svg:height="0.68925070028011cm" style:rel-height="scale"><draw:image xlink:href="Pictures/290aeeaeb51337bc83265f44a8b3870a.gif" xlink:type="simple" xlink:show="embed" xlink:actuate="onLoad"/></draw:frame><text:line-break/>
<text:line-break/>
Vitesse de coupe (m/min):<text:line-break/>
<draw:frame draw:style-name="media" draw:name="2" text:anchor-type="as-char" draw:z-index="2" svg:width="5.2916666666667cm" style:rel-width="100%" svg:height="1.6923798798799cm" style:rel-height="scale"><draw:image xlink:href="Pictures/bc896cf561caa801c1b653147808a07c.gif" xlink:type="simple" xlink:show="embed" xlink:actuate="onLoad"/></draw:frame><text:line-break/>
<text:line-break/>
Avance par dent (mm/dent) :<text:line-break/>
<draw:frame draw:style-name="media" draw:name="3" text:anchor-type="as-char" draw:z-index="3" svg:width="5.2916666666667cm" style:rel-width="100%" svg:height="2.3335921325052cm" style:rel-height="scale"><draw:image xlink:href="Pictures/b1e61c4a94e2f372a068f0ebcdc90e2c.gif" xlink:type="simple" xlink:show="embed" xlink:actuate="onLoad"/></draw:frame><text:line-break/>
 <text:line-break/>
Les constantes :<text:line-break/>
<text:line-break/>
Lorsqu'on regarde les différentes formules permettant de calculer les paramètres de coupe, on s’aperçoit assez vite qu'il y beaucoup d'inconnues, difficile donc de déterminer facilement quoi que ce soit.<text:line-break/>
<text:line-break/>
Pour déterminer les valeurs de base pour usiner un matériau, l'opérateur aura recours à un “abaque” (fourni par les fabricants) qui donnera pour une matière donnée deux paramètres importants : Vc (vitesse de coupe) et Fz (avance par dent).<text:line-break/>
<text:line-break/>
Vc (vitesse de coupe) et Fz (avance par dent) :<text:line-break/>
<text:line-break/>
En l'absence de l'abaque, les valeurs de Vc et Fz utilisées pour un matériau donné seront des valeurs génériques.<text:line-break/>
Les facteurs influant sur la vitesse de coupe sont généralement :<text:line-break/>
- la matière à usiner<text:line-break/>
- l'outil : sa matière (HSS, carbure), s'il est revêtu, sa géométrie<text:line-break/>
- le type d'usinage (ébauche / finition) ainsi que l'utilisation ou non d'un lubrifiant<text:line-break/>
- la machine : sa puissance, sa rigidité, sa capacité (avance maxi par exemple)<text:line-break/>
<text:line-break/>
Vc permet de calculer la vitesse de rotation (n en tr/min).<text:line-break/>
Fz (en mm/dent) permet de calculer l'avance (Vf en mm/min).<text:line-break/>
<text:line-break/>
Les outils étant généralement destinés à l'industrie métallurgique, la vitesse de coupe et l'avance par dent sont généralement donnés pour l'acier, l'acier inoxydable, la fonte, les alliages d'aluminium et les matériaux synthétiques.<text:line-break/>
<text:line-break/>
La profondeur de passe est la quantité de matière que va prendre l'outil lors d'un fraisage. Celle-ci varie selon la vitesse de coupe (Vc) ainsi que la vitesse d'avance de l'outil (Vf).<text:line-break/>
Les limites sont déterminées par :<text:line-break/>
- La puissance de la machine<text:line-break/>
- La rigidité de la pièce et de l'outil<text:line-break/>
- Nature du matériau à usiner<text:line-break/>
- Le type d'usinage (surfaçage, rainurage, détourage, perçage, ébauche / finition)<text:line-break/>
<text:line-break/>
La formule pour déterminer la profondeur de passe idéale est généralement contenue dans les abaques fournisseurs. Si ces informations ne sont pas données, il est possible d'appliquer des règles de calcul théoriques pour déterminer la profondeur de passe.<text:line-break/>
<text:line-break/>
Exemple, en rainurage, on pourra utiliser les formules suivantes :
- Ebauche (fraise ravageuse ) : ap max = 0.6 * diamètre de coupe de la fraise.
- Finition : ap max = 0.3 * diamètre de coupe de la fraise.</text:p>
      <text:h text:style-name="Heading_20_1" text:outline-level="1"><text:bookmark-start text:name="__RefHeading___le_fraisageen_pratique_sur_la_sorotec_non-exhaustif_3"/><text:bookmark-start text:name="le_fraisageen_pratique_sur_la_sorotec_non-exhaustif"/>Le fraisage : En pratique sur la Sorotec (non-exhaustif)<text:bookmark-end text:name="__RefHeading___le_fraisageen_pratique_sur_la_sorotec_non-exhaustif_3"/><text:bookmark-end text:name="le_fraisageen_pratique_sur_la_sorotec_non-exhaustif"/></text:h>
      <text:p text:style-name="Text_20_body"><text:line-break/>
Il s'avère (pour l'instant), en pratique, qu'il nous faut usiner avec une vitesse de rotation de la broche bien supérieur à ce que nous donne les formules.<text:line-break/>
<text:line-break/>
Ex :<text:line-break/>
Avec une fraise carbure 3 dents de 8mm dans de l'alu, les formules nous donnent grosso modo pour de l'ébauche:<text:line-break/></text:p>
      <text:list text:style-name="List_20_1" text:continue-numbering="false">
        <text:list-item>
          <text:p text:style-name="List_20_1_Content_First"> Vitesse de rotation broche : 7000 tr/min</text:p>
        </text:list-item>
        <text:list-item>
          <text:p text:style-name="List_20_1_Content_Last"> Vitesse d'avance de 2400 mm/min</text:p>
        </text:list-item>
      </text:list>
      <text:p text:style-name="Text_20_body">En respectant ces paramètres, la broche cale.<text:line-break/>
De ces premiers test, il ressort qu'il nous faut faire tourner la broche beaucoup plus vite<text:line-break/>
Nous obtenons des résultats propres (copeaux et états de surface) avec :<text:line-break/>
<text:span text:style-name="">Vitesse de rotation broche : 22000 tr/min</text:span>
<text:span text:style-name="">Vitesse d'avance : 1800 mm/min</text:span><text:line-break/></text:p>
      <text:h text:style-name="Heading_20_2" text:outline-level="2"><text:bookmark-start text:name="__RefHeading___supports_4"/><text:bookmark-start text:name="supports"/>Supports<text:bookmark-end text:name="__RefHeading___supports_4"/><text:bookmark-end text:name="supports"/></text:h>
      <text:p text:style-name="Text_20_body">Documents relatifs à la machin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01:04</meta:creation-date>
    <dc:creator>Generated</dc:creator>
    <dc:date>2026-08-16T12::01:04</dc:date>
    <dc:language>en-US</dc:language>
    <meta:editing-cycles>1</meta:editing-cycles>
    <meta:editing-duration>PT0S</meta:editing-duration>
    <dc:title>formations:sorotec</dc:title>
  </office:meta>
</office:document-meta>
</file>