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188a694ddfb1f6715a84d35bd43254c.jpg"/>
  <manifest:file-entry manifest:media-type="image/jpeg" manifest:full-path="Pictures/54606ef36c796417791ac894e4098b8f.jpg"/>
  <manifest:file-entry manifest:media-type="image/png" manifest:full-path="Pictures/caab4b3d1f4f3f535b87fef4c0ad9dba.png"/>
  <manifest:file-entry manifest:media-type="image/png" manifest:full-path="Pictures/621b458051c37474aae75d0ed5466276.png"/>
  <manifest:file-entry manifest:media-type="image/png" manifest:full-path="Pictures/2332a5ecd28023ee7a5f8c99bf31e9f5.png"/>
  <manifest:file-entry manifest:media-type="image/png" manifest:full-path="Pictures/2201670addd610d593e5056688284728.png"/>
  <manifest:file-entry manifest:media-type="image/png" manifest:full-path="Pictures/d5be971a5cf5233814e69eb18279526c.png"/>
  <manifest:file-entry manifest:media-type="image/png" manifest:full-path="Pictures/9b3eb60b8a2d9246b07af18398f76a8e.png"/>
  <manifest:file-entry manifest:media-type="image/jpeg" manifest:full-path="Pictures/b90bbe7b7491afd23ec7175cd81d6d55.jpg"/>
  <manifest:file-entry manifest:media-type="image/png" manifest:full-path="Pictures/d7f37beb68cfa79ffeaf1e42858012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rmations:rpi"/><text:bookmark-start text:name="__RefHeading___demarrage_d_un_nano-ordinateur_raspberry_pi_1"/><text:bookmark-start text:name="demarrage_d_un_nano-ordinateur_raspberry_pi"/>Démarrage d'un nano-ordinateur Raspberry Pi<text:bookmark-end text:name="__RefHeading___demarrage_d_un_nano-ordinateur_raspberry_pi_1"/><text:bookmark-end text:name="demarrage_d_un_nano-ordinateur_raspberry_pi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Un Raspberry Pi est un nano-ordinateur au format carte de crédit. Il permet de mettre en œuvre beaucoup de projet allant d'un simple poste de travail à la borne d'arcade, en passant par un média-center, etc…<text:line-break/></text:p>
      <text:p text:style-name="Text_20_body"><draw:frame draw:style-name="media" draw:name="0" text:anchor-type="as-char" draw:z-index="0" svg:width="10.583333333333cm" svg:height="5.9575842696629cm"><draw:image xlink:href="Pictures/d188a694ddfb1f6715a84d35bd43254c.jpg" xlink:type="simple" xlink:show="embed" xlink:actuate="onLoad"/></draw:frame><text:line-break/>
<text:line-break/>
<draw:frame draw:style-name="media" draw:name="1" text:anchor-type="as-char" draw:z-index="1" svg:width="10.583333333333cm" svg:height="5.612734082397cm"><draw:image xlink:href="Pictures/54606ef36c796417791ac894e4098b8f.jpg" xlink:type="simple" xlink:show="embed" xlink:actuate="onLoad"/></draw:frame><text:line-break/>
<text:line-break/></text:p>
      <text:p text:style-name="Text_20_body"><text:span text:style-name="Strong_20_Emphasis">Spécifications</text:span><text:line-break/></text:p>
      <text:list text:style-name="List_20_1" text:continue-numbering="false">
        <text:list-item>
          <text:p text:style-name="List_20_1_Content_First"> CPU Quad cœur 1.2GHz 64 bits</text:p>
        </text:list-item>
        <text:list-item>
          <text:p text:style-name="List_20_1_Content"> 1Go de RAM</text:p>
        </text:list-item>
        <text:list-item>
          <text:p text:style-name="List_20_1_Content"> Wifi B/G/N et Bluetooth basse consommation</text:p>
        </text:list-item>
        <text:list-item>
          <text:p text:style-name="List_20_1_Content"> Interface réseau Ethernet 100 Mbits </text:p>
        </text:list-item>
        <text:list-item>
          <text:p text:style-name="List_20_1_Content"> Extension GPIO 40 broches</text:p>
        </text:list-item>
        <text:list-item>
          <text:p text:style-name="List_20_1_Content"> 4 ports USB 2</text:p>
        </text:list-item>
        <text:list-item>
          <text:p text:style-name="List_20_1_Content"> Connexion audio et vidéo analogique sur jack 3.5mm 4 pôles</text:p>
        </text:list-item>
        <text:list-item>
          <text:p text:style-name="List_20_1_Content"> Port HDMI</text:p>
        </text:list-item>
        <text:list-item>
          <text:p text:style-name="List_20_1_Content"> Port CSI pour camera</text:p>
        </text:list-item>
        <text:list-item>
          <text:p text:style-name="List_20_1_Content"> Port DSI pour écran tactile</text:p>
        </text:list-item>
        <text:list-item>
          <text:p text:style-name="List_20_1_Content"> Lecteur Micro SD</text:p>
        </text:list-item>
        <text:list-item>
          <text:p text:style-name="List_20_1_Content_Last"> Alimentation par Micro USB 2.5A</text:p>
        </text:list-item>
      </text:list>
      <text:h text:style-name="Heading_20_2" text:outline-level="2"><text:bookmark-start text:name="__RefHeading___preparation_de_la_carte_micro-sd_3"/><text:bookmark-start text:name="preparation_de_la_carte_micro-sd"/>Préparation de la carte micro-SD<text:bookmark-end text:name="__RefHeading___preparation_de_la_carte_micro-sd_3"/><text:bookmark-end text:name="preparation_de_la_carte_micro-sd"/></text:h>
      <text:p text:style-name="Text_20_body">Dans un premier temps, il faut préparer la carte micro-SD qui contiendra le système d'exploitation. Ce dernier peut être téléchargé sur le site de la fondation Raspberry Pi : <text:a xlink:type="simple" xlink:href="https://www.raspberrypi.org/downloads/" text:style-name="Internet_20_link" text:visited-style-name="Visited_20_Internet_20_Link">https://www.raspberrypi.org/downloads/</text:a> <text:line-break/>
Les images de systèmes d'exploitation, si elles sont compressées, devront être décompressées dans le dossier de votre choix.<text:line-break/>
Pour cela, nous utiliserons Etcher, un logiciel simple, libre et multiplateforme : <text:a xlink:type="simple" xlink:href="https://etcher.io/" text:style-name="Internet_20_link" text:visited-style-name="Visited_20_Internet_20_Link">https://etcher.io/</text:a><text:line-break/>
Exécuter Etcher :<text:line-break/>
<draw:frame draw:style-name="media" draw:name="2" text:anchor-type="as-char" draw:z-index="2" svg:width="21.166666666667cm" style:rel-width="100%" svg:height="10.054166666667cm" style:rel-height="scale"><draw:image xlink:href="Pictures/caab4b3d1f4f3f535b87fef4c0ad9dba.png" xlink:type="simple" xlink:show="embed" xlink:actuate="onLoad"/></draw:frame><text:line-break/>
<text:line-break/>
Sélectionner une image :<text:line-break/>
<draw:frame draw:style-name="media" draw:name="3" text:anchor-type="as-char" draw:z-index="3" svg:width="21.74875cm" style:rel-width="100%" svg:height="15.001875cm" style:rel-height="scale"><draw:image xlink:href="Pictures/621b458051c37474aae75d0ed5466276.png" xlink:type="simple" xlink:show="embed" xlink:actuate="onLoad"/></draw:frame><text:line-break/>
<text:line-break/>
Après avoir placé la carte micro-SD dans le lecteur, sélectionner la et appuyer sur le bouton “Continue” :<text:line-break/>
<draw:frame draw:style-name="media" draw:name="4" text:anchor-type="as-char" draw:z-index="4" svg:width="21.166666666667cm" style:rel-width="100%" svg:height="10.054166666667cm" style:rel-height="scale"><draw:image xlink:href="Pictures/2332a5ecd28023ee7a5f8c99bf31e9f5.png" xlink:type="simple" xlink:show="embed" xlink:actuate="onLoad"/></draw:frame><text:line-break/>
<text:line-break/>
Pour finir, cliquer sur le bouton “Flash!”<text:line-break/>
<draw:frame draw:style-name="media" draw:name="5" text:anchor-type="as-char" draw:z-index="5" svg:width="21.166666666667cm" style:rel-width="100%" svg:height="10.054166666667cm" style:rel-height="scale"><draw:image xlink:href="Pictures/2201670addd610d593e5056688284728.png" xlink:type="simple" xlink:show="embed" xlink:actuate="onLoad"/></draw:frame><text:line-break/>
<text:line-break/>
Après avoir validé l'autorisation demandée par le système d'exploitation (Windows par exemple), la copie de l'image du Raspberry Pi sur la carte micro-SD commence :<text:line-break/>
<draw:frame draw:style-name="media" draw:name="6" text:anchor-type="as-char" draw:z-index="6" svg:width="21.166666666667cm" style:rel-width="100%" svg:height="10.054166666667cm" style:rel-height="scale"><draw:image xlink:href="Pictures/d5be971a5cf5233814e69eb18279526c.png" xlink:type="simple" xlink:show="embed" xlink:actuate="onLoad"/></draw:frame><text:line-break/>
<text:line-break/>
A la fin de la procédure, on peut sortir la carte micro-SD pour la placer dans le lecteur du Raspberry Pi :<text:line-break/>
<draw:frame draw:style-name="media" draw:name="7" text:anchor-type="as-char" draw:z-index="7" svg:width="21.166666666667cm" style:rel-width="100%" svg:height="10.054166666667cm" style:rel-height="scale"><draw:image xlink:href="Pictures/9b3eb60b8a2d9246b07af18398f76a8e.png" xlink:type="simple" xlink:show="embed" xlink:actuate="onLoad"/></draw:frame><text:line-break/>
<text:line-break/>
<draw:frame draw:style-name="media" draw:name="8" text:anchor-type="as-char" draw:z-index="8" svg:width="17.197916666667cm" style:rel-width="100%" svg:height="10.927291666667cm" style:rel-height="scale"><draw:image xlink:href="Pictures/b90bbe7b7491afd23ec7175cd81d6d55.jpg" xlink:type="simple" xlink:show="embed" xlink:actuate="onLoad"/></draw:frame><text:line-break/>
<text:line-break/></text:p>
      <text:h text:style-name="Heading_20_2" text:outline-level="2"><text:bookmark-start text:name="__RefHeading___premieres_configurations_du_bureau_pixel_4"/><text:bookmark-start text:name="premieres_configurations_du_bureau_pixel"/>Premières configurations du bureau Pixel<text:bookmark-end text:name="__RefHeading___premieres_configurations_du_bureau_pixel_4"/><text:bookmark-end text:name="premieres_configurations_du_bureau_pixel"/></text:h>
      <text:p text:style-name="Text_20_body">La configuration du bureau se fait via le menu&gt;Preferences&gt;Raspberry Pi Configuration :<text:line-break/>
<draw:frame draw:style-name="media" draw:name="9" text:anchor-type="as-char" draw:z-index="9" svg:width="14.896041666667cm" svg:height="17.30375cm"><draw:image xlink:href="Pictures/d7f37beb68cfa79ffeaf1e42858012ad.png" xlink:type="simple" xlink:show="embed" xlink:actuate="onLoad"/></draw:frame><text:line-break/></text:p>
      <text:h text:style-name="Heading_20_3" text:outline-level="3"><text:bookmark-start text:name="__RefHeading___configuration_du_clavier_5"/><text:bookmark-start text:name="configuration_du_clavier"/>Configuration du clavier<text:bookmark-end text:name="__RefHeading___configuration_du_clavier_5"/><text:bookmark-end text:name="configuration_du_clavier"/></text:h>
      <text:p text:style-name="Text_20_body"><draw:frame draw:style-name="media" draw:name="10" text:anchor-type="as-char" draw:z-index="10" svg:width="14.896041666667cm" svg:height="17.30375cm"><draw:image xlink:href="Pictures/d7f37beb68cfa79ffeaf1e42858012ad.png" xlink:type="simple" xlink:show="embed" xlink:actuate="onLoad"/></draw:frame></text:p>
      <text:h text:style-name="Heading_20_3" text:outline-level="3"><text:bookmark-start text:name="__RefHeading___configuration_de_la_localisation_6"/><text:bookmark-start text:name="configuration_de_la_localisation"/>Configuration de la localisation<text:bookmark-end text:name="__RefHeading___configuration_de_la_localisation_6"/><text:bookmark-end text:name="configuration_de_la_localisation"/></text:h>
      <text:h text:style-name="Heading_20_3" text:outline-level="3"><text:bookmark-start text:name="__RefHeading___configuration_du_reseau_7"/><text:bookmark-start text:name="configuration_du_reseau"/>Configuration du réseau<text:bookmark-end text:name="__RefHeading___configuration_du_reseau_7"/><text:bookmark-end text:name="configuration_du_reseau"/></text:h>
      <text:h text:style-name="Heading_20_3" text:outline-level="3"><text:bookmark-start text:name="__RefHeading___installation_de_nouveau_logiciel_8"/><text:bookmark-start text:name="installation_de_nouveau_logiciel"/>Installation de nouveau logiciel<text:bookmark-end text:name="__RefHeading___installation_de_nouveau_logiciel_8"/><text:bookmark-end text:name="installation_de_nouveau_logiciel"/></text:h>
      <text:p text:style-name="Text_20_body"><text:line-break/></text:p>
      <text:h text:style-name="Heading_20_2" text:outline-level="2"><text:bookmark-start text:name="__RefHeading___ressources_9"/><text:bookmark-start text:name="ressources"/>Ressources<text:bookmark-end text:name="__RefHeading___ressources_9"/><text:bookmark-end text:name="ressources"/></text:h>
      <text:p text:style-name="Text_20_body"><text:a xlink:type="simple" xlink:href="https://www.raspberrypi.org/" text:style-name="Internet_20_link" text:visited-style-name="Visited_20_Internet_20_Link">https://www.raspberrypi.org/</text:a><text:line-break/>
<text:a xlink:type="simple" xlink:href="https://www.raspberrypi.org/magpi/" text:style-name="Internet_20_link" text:visited-style-name="Visited_20_Internet_20_Link">https://www.raspberrypi.org/magpi/</text:a><text:line-break/>
<text:a xlink:type="simple" xlink:href="http://www.instructables.com/id/Steam-Link-Arcade/" text:style-name="Internet_20_link" text:visited-style-name="Visited_20_Internet_20_Link">http://www.instructables.com/id/Steam-Link-Arcade/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22:44</meta:creation-date>
    <dc:creator>Generated</dc:creator>
    <dc:date>2026-09-17T14::22:44</dc:date>
    <dc:language>en-US</dc:language>
    <meta:editing-cycles>1</meta:editing-cycles>
    <meta:editing-duration>PT0S</meta:editing-duration>
    <dc:title>formations:rpi</dc:title>
  </office:meta>
</office:document-meta>
</file>