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1d313bdd643790be400996c7406e2f3.png"/>
  <manifest:file-entry manifest:media-type="image/png" manifest:full-path="Pictures/20bd9fb75f81d306ea9a2bd8d9d373d7.png"/>
  <manifest:file-entry manifest:media-type="image/png" manifest:full-path="Pictures/3e7808a29601f0bd3d040f0bde0d5255.png"/>
  <manifest:file-entry manifest:media-type="image/png" manifest:full-path="Pictures/f168c4b35aa38f59b248df2368770288.png"/>
  <manifest:file-entry manifest:media-type="image/png" manifest:full-path="Pictures/9e8386dafbfb0df039beeb36796f46f5.png"/>
  <manifest:file-entry manifest:media-type="image/png" manifest:full-path="Pictures/f1c961f0c03e677ac915976e8310b387.png"/>
  <manifest:file-entry manifest:media-type="image/png" manifest:full-path="Pictures/cd360d4fd7ce94e2708eb133dedd068a.png"/>
  <manifest:file-entry manifest:media-type="image/png" manifest:full-path="Pictures/a8fdabfd4a7412ad272bb256e59428bf.png"/>
  <manifest:file-entry manifest:media-type="image/png" manifest:full-path="Pictures/64d0643456cf6f65be2b7d7af407f6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s:laser:metalcutlinux"/><text:bookmark-start text:name="__RefHeading___installation_de_metalcut_sous_linux_1"/><text:bookmark-start text:name="installation_de_metalcut_sous_linux"/>Installation de MetalCut sous Linux<text:bookmark-end text:name="__RefHeading___installation_de_metalcut_sous_linux_1"/><text:bookmark-end text:name="installation_de_metalcut_sous_linux"/></text:h>
      <text:h text:style-name="Heading_20_2" text:outline-level="2"><text:bookmark-start text:name="__RefHeading___pre-requis_2"/><text:bookmark-start text:name="pre-requis"/>Pré-requis<text:bookmark-end text:name="__RefHeading___pre-requis_2"/><text:bookmark-end text:name="pre-requis"/></text:h>
      <text:p text:style-name="Text_20_body">Afin de pouvoir installer MetalCut, des DLLs Windows redistribuables sont nécessaires. Pour cela, il faudra installer q4wine. Ce paquet est disponible sur la plupart des distributions Linux via le gestionnaire de paquets.<text:line-break/></text:p>
      <text:h text:style-name="Heading_20_2" text:outline-level="2"><text:bookmark-start text:name="__RefHeading___installation_des_dlls_3"/><text:bookmark-start text:name="installation_des_dlls"/>Installation des DLLs<text:bookmark-end text:name="__RefHeading___installation_des_dlls_3"/><text:bookmark-end text:name="installation_des_dlls"/></text:h>
      <text:p text:style-name="Text_20_body">Lancer q4wine, puis dans l'onglet “Setup”, pointer sur “dlls”.<text:line-break/>
Dérouler dans l'espace de droite et double-cliquer sur “mfc42” :<text:line-break/>
<draw:frame draw:style-name="media" draw:name="0" text:anchor-type="as-char" draw:z-index="0" svg:width="17.62125cm" style:rel-width="100%" svg:height="13.943541666667cm" style:rel-height="scale"><draw:image xlink:href="Pictures/b1d313bdd643790be400996c7406e2f3.png" xlink:type="simple" xlink:show="embed" xlink:actuate="onLoad"/></draw:frame><text:line-break/>
<text:line-break/>
Faire la même chose avec la dll “vcrun6” :<text:line-break/>
<draw:frame draw:style-name="media" draw:name="1" text:anchor-type="as-char" draw:z-index="1" svg:width="17.62125cm" style:rel-width="100%" svg:height="13.943541666667cm" style:rel-height="scale"><draw:image xlink:href="Pictures/20bd9fb75f81d306ea9a2bd8d9d373d7.png" xlink:type="simple" xlink:show="embed" xlink:actuate="onLoad"/></draw:frame><text:line-break/>
<text:line-break/></text:p>
      <text:h text:style-name="Heading_20_2" text:outline-level="2"><text:bookmark-start text:name="__RefHeading___installation_de_metalcut_4"/><text:bookmark-start text:name="installation_de_metalcut"/>Installation de MetalCut<text:bookmark-end text:name="__RefHeading___installation_de_metalcut_4"/><text:bookmark-end text:name="installation_de_metalcut"/></text:h>
      <text:p text:style-name="Text_20_body">Se rendre dans le dossier où MetalCut a été décompressé préalablement :<text:line-break/>
<draw:frame draw:style-name="media" draw:name="2" text:anchor-type="as-char" draw:z-index="2" svg:width="20.240625cm" style:rel-width="100%" svg:height="14.9225cm" style:rel-height="scale"><draw:image xlink:href="Pictures/3e7808a29601f0bd3d040f0bde0d5255.png" xlink:type="simple" xlink:show="embed" xlink:actuate="onLoad"/></draw:frame><text:line-break/>
<text:line-break/>
Puis, faire un clic droit de la souris sur MetalCutSetUpV1.33.12.exe et “Ouvrir avec &gt; Wine…” :<text:line-break/>
<draw:frame draw:style-name="media" draw:name="3" text:anchor-type="as-char" draw:z-index="3" svg:width="21.166666666667cm" style:rel-width="100%" svg:height="11.90625cm" style:rel-height="scale"><draw:image xlink:href="Pictures/f168c4b35aa38f59b248df2368770288.png" xlink:type="simple" xlink:show="embed" xlink:actuate="onLoad"/></draw:frame><text:line-break/>
<text:line-break/>
Commencer alors l'installation de MetalCut :<text:line-break/>
<draw:frame draw:style-name="media" draw:name="4" text:anchor-type="as-char" draw:z-index="4" svg:width="13.255625cm" svg:height="10.239375cm"><draw:image xlink:href="Pictures/9e8386dafbfb0df039beeb36796f46f5.png" xlink:type="simple" xlink:show="embed" xlink:actuate="onLoad"/></draw:frame><text:line-break/>
<text:line-break/>
<draw:frame draw:style-name="media" draw:name="5" text:anchor-type="as-char" draw:z-index="5" svg:width="13.255625cm" svg:height="10.239375cm"><draw:image xlink:href="Pictures/f1c961f0c03e677ac915976e8310b387.png" xlink:type="simple" xlink:show="embed" xlink:actuate="onLoad"/></draw:frame><text:line-break/>
<text:line-break/>
Une boite de dialogue s'ouvre afin d'installer les drivers USB, sélectionner la langue sur “English” puis cliquer sur le bouton “Install” :<text:line-break/>
<draw:frame draw:style-name="media" draw:name="6" text:anchor-type="as-char" draw:z-index="6" svg:width="8.493125cm" style:rel-width="100%" svg:height="6.6145833333333cm" style:rel-height="scale"><draw:image xlink:href="Pictures/cd360d4fd7ce94e2708eb133dedd068a.png" xlink:type="simple" xlink:show="embed" xlink:actuate="onLoad"/></draw:frame><text:line-break/>
<text:line-break/>
Cliquer sur “Ok” :<text:line-break/>
<draw:frame draw:style-name="media" draw:name="7" text:anchor-type="as-char" draw:z-index="7" svg:width="3.9422916666667cm" style:rel-width="100%" svg:height="2.8839583333333cm" style:rel-height="scale"><draw:image xlink:href="Pictures/a8fdabfd4a7412ad272bb256e59428bf.png" xlink:type="simple" xlink:show="embed" xlink:actuate="onLoad"/></draw:frame><text:line-break/>
<text:line-break/>
Et enfin, cliquer sur le bouton “Exit” pour finir l'installation du drivers USB :<text:line-break/>
<draw:frame draw:style-name="media" draw:name="8" text:anchor-type="as-char" draw:z-index="8" svg:width="8.493125cm" style:rel-width="100%" svg:height="6.6145833333333cm" style:rel-height="scale"><draw:image xlink:href="Pictures/64d0643456cf6f65be2b7d7af407f645.png" xlink:type="simple" xlink:show="embed" xlink:actuate="onLoad"/></draw:frame><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59:01</meta:creation-date>
    <dc:creator>Generated</dc:creator>
    <dc:date>2026-09-15T11::59:01</dc:date>
    <dc:language>en-US</dc:language>
    <meta:editing-cycles>1</meta:editing-cycles>
    <meta:editing-duration>PT0S</meta:editing-duration>
    <dc:title>formations:laser:metalcutlinux</dc:title>
  </office:meta>
</office:document-meta>
</file>