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14599fba825b1542ec629603f80b39d.png"/>
  <manifest:file-entry manifest:media-type="image/png" manifest:full-path="Pictures/f8f607264cf50bad2e135f8d3ec7dc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mations:laser:inkscapedxf"/><text:bookmark-start text:name="__RefHeading___installation_d_inkscape_sous_windows_avec_export_dxf_fonctionnel_1"/><text:bookmark-start text:name="installation_d_inkscape_sous_windows_avec_export_dxf_fonctionnel"/>Installation d'Inkscape sous Windows avec export DXF fonctionnel<text:bookmark-end text:name="__RefHeading___installation_d_inkscape_sous_windows_avec_export_dxf_fonctionnel_1"/><text:bookmark-end text:name="installation_d_inkscape_sous_windows_avec_export_dxf_fonctionnel"/></text:h>
      <text:p text:style-name="Text_20_body">L'installation classique d'Inkscape avec l'installeur EXE ou MSI génère une erreur lors de l'enregistrement du fichier au format DXF.<text:line-break/>
L'erreur est : no module named lxml .<text:line-break/>
<text:line-break/>
Pour palier à ce problème, voici la petite procédure à suivre :</text:p>
      <text:list text:style-name="Numbering_20_1" text:continue-numbering="false">
        <text:list-item>
          <text:p text:style-name="Numbering_20_1_Content_First"> Désinstaller Inkscape si il est déjà installé ;</text:p>
        </text:list-item>
        <text:list-item>
          <text:p text:style-name="Numbering_20_1_Content"> Télécharger Python 2.7 pour Windows : <text:a xlink:type="simple" xlink:href="https://www.python.org/downloads/windows/" text:style-name="Internet_20_link" text:visited-style-name="Visited_20_Internet_20_Link">https://www.python.org/downloads/windows/</text:a> ;</text:p>
        </text:list-item>
        <text:list-item>
          <text:p text:style-name="Numbering_20_1_Content"> Installer Python 2.7 en prenant soin que l'option PIP (1) soit cochée ;</text:p>
        </text:list-item>
        <text:list-item>
          <text:p text:style-name="Numbering_20_1_Content"> Via la console CMD, exécuter la commande suivante (2) : pip install lxml</text:p>
        </text:list-item>
        <text:list-item>
          <text:p text:style-name="Numbering_20_1_Content"> Télécharger Inkscape : <text:a xlink:type="simple" xlink:href="https://inkscape.org/fr/release/inkscape-0.92.4/" text:style-name="Internet_20_link" text:visited-style-name="Visited_20_Internet_20_Link">https://inkscape.org/fr/release/inkscape-0.92.4/</text:a> ;</text:p>
        </text:list-item>
        <text:list-item>
          <text:p text:style-name="Numbering_20_1_Content_Last"> Installer Inkscape</text:p>
        </text:list-item>
      </text:list>
      <text:p text:style-name="Text_20_body">A ce stade, Inkscape est opérationnel, y compris l'enregistrement au format DXF.<text:line-break/>
<text:line-break/>
(1)
<draw:frame draw:style-name="media" draw:name="0" text:anchor-type="as-char" draw:z-index="0" svg:width="16.66875cm" svg:height="12.911666666667cm"><draw:image xlink:href="Pictures/a14599fba825b1542ec629603f80b39d.png" xlink:type="simple" xlink:show="embed" xlink:actuate="onLoad"/></draw:frame><text:line-break/>
(2)
<draw:frame draw:style-name="media" draw:name="1" text:anchor-type="as-char" draw:z-index="1" svg:width="26.378958333333cm" style:rel-width="100%" svg:height="11.694583333333cm" style:rel-height="scale"><draw:image xlink:href="Pictures/f8f607264cf50bad2e135f8d3ec7dc37.png" xlink:type="simple" xlink:show="embed" xlink:actuate="onLoad"/></draw:frame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5::41:11</meta:creation-date>
    <dc:creator>Generated</dc:creator>
    <dc:date>2026-09-17T15::41:11</dc:date>
    <dc:language>en-US</dc:language>
    <meta:editing-cycles>1</meta:editing-cycles>
    <meta:editing-duration>PT0S</meta:editing-duration>
    <dc:title>formations:laser:inkscapedxf</dc:title>
  </office:meta>
</office:document-meta>
</file>