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ormations:inkscape2"/><text:bookmark-start text:name="__RefHeading___vectorisation_d_une_image_directement_dans_inkscape_1"/><text:bookmark-start text:name="vectorisation_d_une_image_directement_dans_inkscape"/>Vectorisation d'une image directement dans Inkscape<text:bookmark-end text:name="__RefHeading___vectorisation_d_une_image_directement_dans_inkscape_1"/><text:bookmark-end text:name="vectorisation_d_une_image_directement_dans_inkscape"/></text:h>
      <text:p text:style-name="Text_20_body"><draw:frame draw:style-name="mediaright" draw:name="Cliquer pour agrandir Legend" text:anchor-type="paragraph" draw:z-index="0" svg:width="2.6458333333333cm" style:rel-width="100%"><draw:text-box><text:p text:style-name="legendcenter"><draw:frame draw:style-name="mediaright" draw:name="Cliquer pour agrandir" text:anchor-type="paragraph" draw:z-index="0" svg:width="2.6458333333333cm" style:rel-width="100%" svg:height="2.6458333333333cm" style:rel-height="scale"><draw:image xlink:href="/var/www/html/dokuwiki/data/media/ricard_radar1.jpg" xlink:type="simple" xlink:show="embed" xlink:actuate="onLoad"/></draw:frame>Cliquer pour agrandir</text:p></draw:text-box></draw:frame>
L'objet a vectorisé est une insigne de 2.7 x 3.5 cm composé initialement de 5 couleurs : doré (contour), rouge (fond), blanc (radar) bleu (mer) et noir (trident). Avec le temps, les émaux se sont oxydés et des salissures se sont ajoutées. Il est pris en photo (scanné) et se retrouve sur une image ayant une dimension de 1293×1712 pixels.</text:p>
      <text:h text:style-name="Heading_20_2" text:outline-level="2"><text:bookmark-start text:name="__RefHeading___creation_des_chemins_2"/><text:bookmark-start text:name="creation_des_chemins"/>Création des chemins<text:bookmark-end text:name="__RefHeading___creation_des_chemins_2"/><text:bookmark-end text:name="creation_des_chemins"/></text:h>
      <text:list text:style-name="Numbering_20_1" text:continue-numbering="false">
        <text:list-item>
          <text:p text:style-name="Numbering_20_1_Content_First"> Importer l'image dans Inkscape.</text:p>
        </text:list-item>
        <text:list-item>
          <text:p text:style-name="Numbering_20_1_Content"> Clic droit dessus puis <text:span text:style-name="Emphasis">“Transformer - Dimensions - Redimensionner proportionnellement - Ajuster une dimension (Largeur 12 cm)- Appliquer”</text:span>.</text:p>
        </text:list-item>
        <text:list-item>
          <text:p text:style-name="Numbering_20_1_Content"> Mettre l'opacité de l'image (à droite dur sa ligne) à 50 % pour améliorer le contraste.</text:p>
        </text:list-item>
        <text:list-item>
          <text:p text:style-name="Numbering_20_1_Content"> <text:span text:style-name="Emphasis">“Fond et contour - Style du contour - Épaisseur 2 mmm - Contour - A plat”</text:span>, sélectionner une couleur dorée.</text:p>
        </text:list-item>
        <text:list-item>
          <text:p text:style-name="Numbering_20_1_Content"> <text:span text:style-name="Emphasis">“Calque - Ajouter un calque - Au dessus”</text:span></text:p>
        </text:list-item>
        <text:list-item>
          <text:p text:style-name="Numbering_20_1_Content_Last"> <text:span text:style-name="Emphasis">“ Fichier - Propriétés du document - Grille - Activer, Visible, Aimanter - Espacements 1 mm pour les 2”</text:span></text:p>
        </text:list-item>
      </text:list>
      <text:p text:style-name="Text_20_body">Je vais maintenant réaliser des chemins constituant le contours des différentes formes colorées.</text:p>
      <text:h text:style-name="Heading_20_3" text:outline-level="3"><text:bookmark-start text:name="__RefHeading___le_radar_blanc_3"/><text:bookmark-start text:name="le_radar_blanc"/>Le radar (blanc)<text:bookmark-end text:name="__RefHeading___le_radar_blanc_3"/><text:bookmark-end text:name="le_radar_blanc"/></text:h>
      <text:p text:style-name="Text_20_body"><draw:frame draw:style-name="mediaright" draw:name="Cliquer pour agrandir Legend" text:anchor-type="paragraph" draw:z-index="0" svg:width="7.9375cm" style:rel-width="100%"><draw:text-box><text:p text:style-name="legendcenter"><draw:frame draw:style-name="mediaright" draw:name="Cliquer pour agrandir" text:anchor-type="paragraph" draw:z-index="1" svg:width="7.9375cm" style:rel-width="100%" svg:height="7.9375cm" style:rel-height="scale"><draw:image xlink:href="/var/www/html/dokuwiki/data/media/inkscape2.jpg" xlink:type="simple" xlink:show="embed" xlink:actuate="onLoad"/></draw:frame>Cliquer pour agrandir</text:p></draw:text-box></draw:frame>
De forme relativement simple, il est un bon entraînement.</text:p>
      <text:list text:style-name="Numbering_20_1" text:continue-numbering="false">
        <text:list-item>
          <text:p text:style-name="Numbering_20_1_Content_First"> Se placer sur Calque 2“ et dans la barre d'outils de gauche, sélectionner l'outil “Plume”.</text:p>
        </text:list-item>
        <text:list-item>
          <text:p text:style-name="Numbering_20_1_Content"> Zoomer (en bas à droite) dessus</text:p>
        </text:list-item>
        <text:list-item>
          <text:p text:style-name="Numbering_20_1_Content"> Cliquer les 4 points du pied gauche (au milieu du contour) pour former un rectangle et le fermer. Mettre l'opacité (à droite sur la ligne du chemin créé) à 100 %.</text:p>
        </text:list-item>
        <text:list-item>
          <text:p text:style-name="Numbering_20_1_Content"> Cliquer les 5 points du pied du milieu et répéter les opérations.</text:p>
        </text:list-item>
        <text:list-item>
          <text:p text:style-name="Numbering_20_1_Content"> Faire de même avec le pied droit.</text:p>
        </text:list-item>
        <text:list-item>
          <text:p text:style-name="Numbering_20_1_Content"> Faire de mêle avec la plateforme dont le contour inférieur doit correspondre à celui des pieds.</text:p>
        </text:list-item>
        <text:list-item>
          <text:p text:style-name="Numbering_20_1_Content"> Pour le radôme utiliser 4 points qui vont former initialement un parallélogramme.</text:p>
        </text:list-item>
        <text:list-item>
          <text:p text:style-name="Numbering_20_1_Content"> Sélectionner les 2 points du haut <text:span text:style-name="Emphasis">“Rendre Symétriques et Automatiques”</text:span> Jouer avec les poignées et les points pour obtenir la forme du radôme.</text:p>
        </text:list-item>
        <text:list-item>
          <text:p text:style-name="Numbering_20_1_Content"> Les chemins peuvent être renommés.</text:p>
        </text:list-item>
        <text:list-item>
          <text:p text:style-name="Numbering_20_1_Content"> Les sélectionner <text:span text:style-name="Emphasis">“Clic droit - Grouper”</text:span></text:p>
        </text:list-item>
        <text:list-item>
          <text:p text:style-name="Numbering_20_1_Content"> Les mettre en couleur <text:span text:style-name="Emphasis">“Fond et contour - Fond - Aplat”</text:span> Choisir la couleur blanche</text:p>
        </text:list-item>
        <text:list-item>
          <text:p text:style-name="Numbering_20_1_Content_Last"> Renommer le groupe</text:p>
        </text:list-item>
      </text:list>
      <text:h text:style-name="Heading_20_3" text:outline-level="3"><text:bookmark-start text:name="__RefHeading___le_trident_noir_4"/><text:bookmark-start text:name="le_trident_noir"/>Le trident (noir)<text:bookmark-end text:name="__RefHeading___le_trident_noir_4"/><text:bookmark-end text:name="le_trident_noir"/></text:h>
      <text:p text:style-name="Text_20_body"><draw:frame draw:style-name="mediaright" draw:name="Cliquer pour agrandir Legend" text:anchor-type="paragraph" draw:z-index="0" svg:width="7.9375cm" style:rel-width="100%"><draw:text-box><text:p text:style-name="legendcenter"><draw:frame draw:style-name="mediaright" draw:name="Cliquer pour agrandir" text:anchor-type="paragraph" draw:z-index="2" svg:width="7.9375cm" style:rel-width="100%" svg:height="7.9375cm" style:rel-height="scale"><draw:image xlink:href="/var/www/html/dokuwiki/data/media/inkscape3.jpg" xlink:type="simple" xlink:show="embed" xlink:actuate="onLoad"/></draw:frame>Cliquer pour agrandir</text:p></draw:text-box></draw:frame></text:p>
      <text:list text:style-name="List_20_1" text:continue-numbering="false">
        <text:list-item>
          <text:p text:style-name="List_20_1_Content_First"> Effectuer les mêmes opérations pour tracer un seul chemin traversant le radar.</text:p>
        </text:list-item>
        <text:list-item>
          <text:p text:style-name="List_20_1_Content"> Définir un fond noir et le renommer.</text:p>
        </text:list-item>
        <text:list-item>
          <text:p text:style-name="List_20_1_Content"> Ajuster les points si besoin.</text:p>
        </text:list-item>
        <text:list-item>
          <text:p text:style-name="List_20_1_Content_Last"> Le déplacer sous le groupe Satrape.</text:p>
        </text:list-item>
      </text:list>
      <text:h text:style-name="Heading_20_3" text:outline-level="3"><text:bookmark-start text:name="__RefHeading___la_merbleu_5"/><text:bookmark-start text:name="la_merbleu"/>La mer : Bleu<text:bookmark-end text:name="__RefHeading___la_merbleu_5"/><text:bookmark-end text:name="la_merbleu"/></text:h>
      <text:list text:style-name="List_20_1" text:continue-numbering="false">
        <text:list-item>
          <text:p text:style-name="List_20_1_Content_First"> Ne dessiner qu'une forme (sans le trident) mais ajuster les poignées des points pour obtenir les arrondis.</text:p>
        </text:list-item>
        <text:list-item>
          <text:p text:style-name="List_20_1_Content_Last"> Définir un fond bleu, renommer et déplacer sous le trident.</text:p>
        </text:list-item>
      </text:list>
      <text:h text:style-name="Heading_20_3" text:outline-level="3"><text:bookmark-start text:name="__RefHeading___le_blasonrouge_6"/><text:bookmark-start text:name="le_blasonrouge"/>Le blason : Rouge<text:bookmark-end text:name="__RefHeading___le_blasonrouge_6"/><text:bookmark-end text:name="le_blasonrouge"/></text:h>
      <text:list text:style-name="List_20_1" text:continue-numbering="false">
        <text:list-item>
          <text:p text:style-name="List_20_1_Content_First"> Cliquer les 5 points du blason et ajuster les contours.</text:p>
        </text:list-item>
        <text:list-item>
          <text:p text:style-name="List_20_1_Content_Last"> Définir un fond rouge, renommer et glisser au dessous.</text:p>
        </text:list-item>
      </text:list>
      <text:h text:style-name="Heading_20_3" text:outline-level="3"><text:bookmark-start text:name="__RefHeading___la_croix_occitane_7"/><text:bookmark-start text:name="la_croix_occitane"/>La croix occitane<text:bookmark-end text:name="__RefHeading___la_croix_occitane_7"/><text:bookmark-end text:name="la_croix_occitane"/></text:h>
      <text:p text:style-name="Text_20_body"><draw:frame draw:style-name="mediaright" draw:name="Cliquer pour agrandir Legend" text:anchor-type="paragraph" draw:z-index="0" svg:width="7.9375cm" style:rel-width="100%"><draw:text-box><text:p text:style-name="legendcenter"><draw:frame draw:style-name="mediaright" draw:name="Cliquer pour agrandir" text:anchor-type="paragraph" draw:z-index="3" svg:width="7.9375cm" style:rel-width="100%" svg:height="7.9375cm" style:rel-height="scale"><draw:image xlink:href="/var/www/html/dokuwiki/data/media/inkscape4.jpg" xlink:type="simple" xlink:show="embed" xlink:actuate="onLoad"/></draw:frame>Cliquer pour agrandir</text:p></draw:text-box></draw:frame></text:p>
      <text:list text:style-name="List_20_1" text:continue-numbering="false">
        <text:list-item>
          <text:p text:style-name="List_20_1_Content_First"> Dessiner un rond correspondant à 1 des 12 points de la croix. Le dupliquer et placer les 12 points.</text:p>
        </text:list-item>
        <text:list-item>
          <text:p text:style-name="List_20_1_Content"> Avec <text:span text:style-name="Emphasis">“L'outil plume”</text:span> relier les 12 points et avec <text:span text:style-name="Emphasis">“L'outil sélection”</text:span> ajuster le tracé du contour.</text:p>
        </text:list-item>
        <text:list-item>
          <text:p text:style-name="List_20_1_Content_Last"> Grouper l'ensemble, enlever le fond et renommer.</text:p>
        </text:list-item>
      </text:list>
      <text:h text:style-name="Heading_20_2" text:outline-level="2"><text:bookmark-start text:name="__RefHeading___finitions_8"/><text:bookmark-start text:name="finitions"/>Finitions<text:bookmark-end text:name="__RefHeading___finitions_8"/><text:bookmark-end text:name="finitions"/></text:h>
      <text:list text:style-name="List_20_1" text:continue-numbering="false">
        <text:list-item>
          <text:p text:style-name="List_20_1_Content_First"> Supprimer la grille <text:span text:style-name="Emphasis">“Affichage - Grille”</text:span></text:p>
        </text:list-item>
        <text:list-item>
          <text:p text:style-name="List_20_1_Content"> Supprimer le “Calque 1” contenant l'image.</text:p>
        </text:list-item>
        <text:list-item>
          <text:p text:style-name="List_20_1_Content"> Ajuster les dimensions si besoin <text:span text:style-name="Emphasis">“Transformer - Dimensions - Redimensionner proportionnellement la largeur ou hauteur”</text:span></text:p>
        </text:list-item>
        <text:list-item>
          <text:p text:style-name="List_20_1_Content_Last"> Enregistrer au format SVG.</text:p>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h text:style-name="Heading_20_4" text:outline-level="4"><text:bookmark-start text:name="__RefHeading___fichiers_9"/><text:bookmark-start text:name="fichiers"/>Fichiers<text:bookmark-end text:name="__RefHeading___fichiers_9"/><text:bookmark-end text:name="fichiers"/></text:h><text:list text:style-name="List_20_1" text:continue-numbering="false"><text:list-item><text:p text:style-name="List_20_1_Content_First"> <text:a xlink:type="simple" xlink:href="https://wiki.millaulab.fr/lib/exe/fetch.php?media=ricard_radar1.jpg" text:style-name="Internet_20_link" text:visited-style-name="Visited_20_Internet_20_Link">Photo originale</text:a></text:p></text:list-item><text:list-item><text:p text:style-name="List_20_1_Content_Last"> <text:a xlink:type="simple" xlink:href="https://wiki.millaulab.fr/lib/exe/fetch.php?media=ricardradar2.zip" text:style-name="Internet_20_link" text:visited-style-name="Visited_20_Internet_20_Link">Image vectorisé au format SVG</text:a> (à décompresser)</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7::16:26</meta:creation-date>
    <dc:creator>Generated</dc:creator>
    <dc:date>2026-08-12T17::16:26</dc:date>
    <dc:language>en-US</dc:language>
    <meta:editing-cycles>1</meta:editing-cycles>
    <meta:editing-duration>PT0S</meta:editing-duration>
    <dc:title>formations:inkscape2</dc:title>
  </office:meta>
</office:document-meta>
</file>