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rmations:inkscape1"/><text:bookmark-start text:name="__RefHeading___vectorisation_d_une_image_apres_retouche_photo_1"/><text:bookmark-start text:name="vectorisation_d_une_image_apres_retouche_photo"/>Vectorisation d'une image après retouche photo<text:bookmark-end text:name="__RefHeading___vectorisation_d_une_image_apres_retouche_photo_1"/><text:bookmark-end text:name="vectorisation_d_une_image_apres_retouche_photo"/></text:h>
      <text:p text:style-name="Text_20_body">L'objet a vectorisé est une insigne de 2.7 x 3.5 cm composé initialement de 5 couleurs : doré (contour), rouge (fond), blanc (radar) bleu (mer) et noir (trident). Avec le temps, les émaux se sont oxydés et des salissures se sont ajoutées. Il est pris en photo (scanné) et se retrouve sur une image ayant une dimension de 1293×1712 pixels.</text:p>
      <text:h text:style-name="Heading_20_2" text:outline-level="2"><text:bookmark-start text:name="__RefHeading___preparation_de_l_imagephotofiltre_2"/><text:bookmark-start text:name="preparation_de_l_imagephotofiltre"/>Préparation de l'image : PhotoFiltre<text:bookmark-end text:name="__RefHeading___preparation_de_l_imagephotofiltre_2"/><text:bookmark-end text:name="preparation_de_l_imagephotofiltre"/></text:h>
      <text:p text:style-name="Text_20_body"><draw:frame draw:style-name="mediaright" draw:name="Cliquer pour agrandir Legend" text:anchor-type="paragraph" draw:z-index="0" svg:width="2.6458333333333cm" style:rel-width="100%"><draw:text-box><text:p text:style-name="legendcenter"><draw:frame draw:style-name="mediaright" draw:name="Cliquer pour agrandir" text:anchor-type="paragraph" draw:z-index="0" svg:width="2.6458333333333cm" style:rel-width="100%" svg:height="2.6458333333333cm" style:rel-height="scale"><draw:image xlink:href="/var/www/html/dokuwiki/data/media/ricard_radar1.jpg" xlink:type="simple" xlink:show="embed" xlink:actuate="onLoad"/></draw:frame>Cliquer pour agrandir</text:p></draw:text-box></draw:frame>
J'ai l'habitude d'utiliser un logiciel de retouche photo “PhotoFiltre7” léger, portable et gratuit dans cette version. </text:p>
      <text:h text:style-name="Heading_20_3" text:outline-level="3"><text:bookmark-start text:name="__RefHeading___elimination_du_fond_3"/><text:bookmark-start text:name="elimination_du_fond"/>Élimination du fond<text:bookmark-end text:name="__RefHeading___elimination_du_fond_3"/><text:bookmark-end text:name="elimination_du_fond"/></text:h>
      <text:p text:style-name="Text_20_body"><draw:frame draw:style-name="mediaright" draw:name="Cliquer pour agrandir Legend" text:anchor-type="paragraph" draw:z-index="0" svg:width="2.6458333333333cm" style:rel-width="100%"><draw:text-box><text:p text:style-name="legendcenter"><draw:frame draw:style-name="mediaright" draw:name="Cliquer pour agrandir" text:anchor-type="paragraph" draw:z-index="1" svg:width="2.6458333333333cm" style:rel-width="100%" svg:height="2.6458333333333cm" style:rel-height="scale"><draw:image xlink:href="/var/www/html/dokuwiki/data/media/ricard_radar2.jpg" xlink:type="simple" xlink:show="embed" xlink:actuate="onLoad"/></draw:frame>Cliquer pour agrandir</text:p></draw:text-box></draw:frame></text:p>
      <text:list text:style-name="Numbering_20_1" text:continue-numbering="false">
        <text:list-item>
          <text:p text:style-name="Numbering_20_1_Content_First"> Je pivote l'image pour placer l'insigne parfaitement parallèles aux bords. <text:span text:style-name="Emphasis">“Image - Transformation - Rotation paramétrée …”</text:span></text:p>
        </text:list-item>
        <text:list-item>
          <text:p text:style-name="Numbering_20_1_Content"> Je sélectionne l'insigne au plus prêt <text:span text:style-name="Emphasis">“Barre d'outil de droite, sélection puis rectangle”</text:span> </text:p>
        </text:list-item>
        <text:list-item>
          <text:p text:style-name="Numbering_20_1_Content"> Je la recadre <text:span text:style-name="Emphasis">“Image - Recadrer”</text:span></text:p>
        </text:list-item>
        <text:list-item>
          <text:p text:style-name="Numbering_20_1_Content"> Je diminue la résolution <text:span text:style-name="Emphasis">“Clic droit, Taille de l'image … , Conserver les proportions, Largeur 2.7 cm, Résolution 150, OK”</text:span></text:p>
        </text:list-item>
        <text:list-item>
          <text:p text:style-name="Numbering_20_1_Content"> Je sélectionne un coin pour le peindre en vert (futur transparent). <text:span text:style-name="Emphasis">“Barre d'outil de droite, sélection puis polygone”</text:span> avant de cliquer des points au plus prêt du contour en réalisant une forme fermée.</text:p>
        </text:list-item>
        <text:list-item>
          <text:p text:style-name="Numbering_20_1_Content"> Je peins la forme. <text:span text:style-name="Emphasis">“Barre d'outil de droite, Remplissage, couleur verte, Tolérance 100%”</text:span></text:p>
        </text:list-item>
        <text:list-item>
          <text:p text:style-name="Numbering_20_1_Content_Last"> Je répète les 2 dernières actions pour les 3 autres coins.</text:p>
        </text:list-item>
      </text:list>
      <text:h text:style-name="Heading_20_3" text:outline-level="3"><text:bookmark-start text:name="__RefHeading___uniformisation_des_couleurs_4"/><text:bookmark-start text:name="uniformisation_des_couleurs"/>Uniformisation des couleurs<text:bookmark-end text:name="__RefHeading___uniformisation_des_couleurs_4"/><text:bookmark-end text:name="uniformisation_des_couleurs"/></text:h>
      <text:p text:style-name="Text_20_body"><draw:frame draw:style-name="mediaright" draw:name="Cliquer pour agrandir Legend" text:anchor-type="paragraph" draw:z-index="0" svg:width="2.6458333333333cm" style:rel-width="100%"><draw:text-box><text:p text:style-name="legendcenter"><draw:frame draw:style-name="mediaright" draw:name="Cliquer pour agrandir" text:anchor-type="paragraph" draw:z-index="2" svg:width="2.6458333333333cm" style:rel-width="100%" svg:height="2.6458333333333cm" style:rel-height="scale"><draw:image xlink:href="/var/www/html/dokuwiki/data/media/ricard_radar3.jpg" xlink:type="simple" xlink:show="embed" xlink:actuate="onLoad"/></draw:frame>Cliquer pour agrandir</text:p></draw:text-box></draw:frame>
Pour les 4 couleurs à traiter (hors doré) :</text:p>
      <text:list text:style-name="Numbering_20_1" text:continue-numbering="false">
        <text:list-item>
          <text:p text:style-name="Numbering_20_1_Content_First"> <text:span text:style-name="Emphasis">“Réglage - Remplacer une couleur …”</text:span></text:p>
        </text:list-item>
        <text:list-item>
          <text:p text:style-name="Numbering_20_1_Content"> Cocher “Aperçu direct”. </text:p>
        </text:list-item>
        <text:list-item>
          <text:p text:style-name="Numbering_20_1_Content"> Sélectionner une “Couleur 1” sur l'image (zone foncé en bordure des contours) dans la gamme à corriger.</text:p>
        </text:list-item>
        <text:list-item>
          <text:p text:style-name="Numbering_20_1_Content"> Sélectionner une “Couleur 2” dans la palette sous la petite flèche pour la couleur finale.</text:p>
        </text:list-item>
        <text:list-item>
          <text:p text:style-name="Numbering_20_1_Content"> Jouer sur la “tolérance 20-30” pour dégager au mieux le contour sans en perturber une autre couleur.</text:p>
        </text:list-item>
        <text:list-item>
          <text:p text:style-name="Numbering_20_1_Content_Last"> S'y reprendre à plusieurs fois si nécessaire en augmentant la tolérance si l'on s'éloigne du contour.</text:p>
        </text:list-item>
      </text:list>
      <text:p text:style-name="Text_20_body">Pour le doré, <text:span text:style-name="Emphasis">“Remplissage, jaune, Tolérance 100%”</text:span> cliquer sur les contours et répéter sur les zones non remplies lors du 1er clic.</text:p>
      <text:h text:style-name="Heading_20_3" text:outline-level="3"><text:bookmark-start text:name="__RefHeading___correction_des_contours_5"/><text:bookmark-start text:name="correction_des_contours"/>Correction des contours<text:bookmark-end text:name="__RefHeading___correction_des_contours_5"/><text:bookmark-end text:name="correction_des_contours"/></text:h>
      <text:p text:style-name="Text_20_body"><draw:frame draw:style-name="mediaright" draw:name="Cliquer pour agrandir Legend" text:anchor-type="paragraph" draw:z-index="0" svg:width="2.6458333333333cm" style:rel-width="100%"><draw:text-box><text:p text:style-name="legendcenter"><draw:frame draw:style-name="mediaright" draw:name="Cliquer pour agrandir" text:anchor-type="paragraph" draw:z-index="3" svg:width="2.6458333333333cm" style:rel-width="100%" svg:height="2.6458333333333cm" style:rel-height="scale"><draw:image xlink:href="/var/www/html/dokuwiki/data/media/ricard_radarc1.png" xlink:type="simple" xlink:show="embed" xlink:actuate="onLoad"/></draw:frame>Cliquer pour agrandir</text:p></draw:text-box></draw:frame>
Avec “l'outil ligne ou pinceau” et en jouant sur épaisseur du tracé et le zoom de l'image essayer de corriger les bavures du tracé. Il s'agit de l'étape la plus fastidieuse pour optimiser les tracés vectoriels ensuite. </text:p>
      <text:p text:style-name="Text_20_body">Nous n'avons plus alors une photo mais un dessin. L'enregistrer.</text:p>
      <text:h text:style-name="Heading_20_2" text:outline-level="2"><text:bookmark-start text:name="__RefHeading___vectorisationinkscape_6"/><text:bookmark-start text:name="vectorisationinkscape"/>Vectorisation : Inkscape<text:bookmark-end text:name="__RefHeading___vectorisationinkscape_6"/><text:bookmark-end text:name="vectorisationinkscape"/></text:h>
      <text:p text:style-name="Text_20_body">Ouvrir Inkscape et mettre le fond du document en gris puisque nous utilisons des zones blanches. <text:span text:style-name="Emphasis">“Fichier - Propriétés du document - Page - Changer la couleur du fond en gris”</text:span></text:p>
      <text:p text:style-name="Text_20_body">Importer le dessin obtenu précédemment.</text:p>
      <text:h text:style-name="Heading_20_3" text:outline-level="3"><text:bookmark-start text:name="__RefHeading___vectorisation_7"/><text:bookmark-start text:name="vectorisation"/>Vectorisation<text:bookmark-end text:name="__RefHeading___vectorisation_7"/><text:bookmark-end text:name="vectorisation"/></text:h>
      <text:p text:style-name="Text_20_body"><draw:frame draw:style-name="mediaright" draw:name="Cliquer pour agrandir Legend" text:anchor-type="paragraph" draw:z-index="0" svg:width="7.9375cm" style:rel-width="100%"><draw:text-box><text:p text:style-name="legendcenter"><draw:frame draw:style-name="mediaright" draw:name="Cliquer pour agrandir" text:anchor-type="paragraph" draw:z-index="4" svg:width="7.9375cm" style:rel-width="100%" svg:height="7.9375cm" style:rel-height="scale"><draw:image xlink:href="/var/www/html/dokuwiki/data/media/inkscape1.jpg" xlink:type="simple" xlink:show="embed" xlink:actuate="onLoad"/></draw:frame>Cliquer pour agrandir</text:p></draw:text-box></draw:frame></text:p>
      <text:list text:style-name="Numbering_20_1" text:continue-numbering="false">
        <text:list-item>
          <text:p text:style-name="Numbering_20_1_Content_First"> Cliquer sur l'image pour la sélectionner.</text:p>
        </text:list-item>
        <text:list-item>
          <text:p text:style-name="Numbering_20_1_Content"> Cliquer sur le menu “Chemin - Vectoriser un objet matriciel”</text:p>
        </text:list-item>
        <text:list-item>
          <text:p text:style-name="Numbering_20_1_Content"> Sélectionner l'onglet “Multicolor” puis “Détection de couleurs - Passes 6 (pour nos 6 couleurs) - Moucheture 100 - Adoucir les coins 1 - Optimisé 0.2” et appliquer</text:p>
        </text:list-item>
        <text:list-item>
          <text:p text:style-name="Numbering_20_1_Content"> Cliquer sur le menu “Calque - Calques est objets” pour faire apparaître tous les calques et tracés obtenus.</text:p>
        </text:list-item>
        <text:list-item>
          <text:p text:style-name="Numbering_20_1_Content"> Cacher l'image qui se trouve au dessus <text:span text:style-name="Emphasis">“Œil fermé en bout de ligne”</text:span></text:p>
        </text:list-item>
        <text:list-item>
          <text:p text:style-name="Numbering_20_1_Content"> Renommer chaque chemin du nom de la couleur correspondante.</text:p>
        </text:list-item>
        <text:list-item>
          <text:p text:style-name="Numbering_20_1_Content"> Supprimer le tracé vert</text:p>
        </text:list-item>
        <text:list-item>
          <text:p text:style-name="Numbering_20_1_Content"> Si des points apparaissent hors zone prévu, ils peuvent être sélectionnés et supprimés.</text:p>
        </text:list-item>
        <text:list-item>
          <text:p text:style-name="Numbering_20_1_Content_Last"> Les tracés peuvent être simplifier (moins de points) <text:span text:style-name="Emphasis">“Chemin - Simplifier”</text:span> mais des déformations peuvent en résulter et nécessiter des retouches.</text:p>
        </text:list-item>
      </text:list>
      <text:h text:style-name="Heading_20_3" text:outline-level="3"><text:bookmark-start text:name="__RefHeading___finalisation_8"/><text:bookmark-start text:name="finalisation"/>Finalisation<text:bookmark-end text:name="__RefHeading___finalisation_8"/><text:bookmark-end text:name="finalisation"/></text:h>
      <text:list text:style-name="List_20_1" text:continue-numbering="false">
        <text:list-item>
          <text:p text:style-name="List_20_1_Content_First"> Les tracés peuvent être retouchés mais cela nécessite un autre tuto, du savoir faire et de la patience.</text:p>
        </text:list-item>
        <text:list-item>
          <text:p text:style-name="List_20_1_Content"> L'image peut être supprimée, elle n'est plus utile.</text:p>
        </text:list-item>
        <text:list-item>
          <text:p text:style-name="List_20_1_Content"> Dimensionner le calque en fonction du besoin <text:span text:style-name="Emphasis">“Transformer - Dimensions - Redimensionner proportionnellement - Définir la Largueur ou Hauteur”</text:span></text:p>
        </text:list-item>
        <text:list-item>
          <text:p text:style-name="List_20_1_Content"> Déplacer en fonction des marges nécessaires (ex. pour le ploter de découpe, être dans la zone de travail)</text:p>
        </text:list-item>
        <text:list-item>
          <text:p text:style-name="List_20_1_Content_Last"> Enregistrer le résultat au format SVG.</text:p>
        </text:list-item>
      </text:list>
      <text:p text:style-name="Text_20_body">Il faut maintenant reprendre les tracés en fonction de l'usinage désiré.</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fichiers_9"/><text:bookmark-start text:name="fichiers"/>Fichiers<text:bookmark-end text:name="__RefHeading___fichiers_9"/><text:bookmark-end text:name="fichiers"/></text:h><text:list text:style-name="List_20_1" text:continue-numbering="false"><text:list-item><text:p text:style-name="List_20_1_Content_First"> <text:a xlink:type="simple" xlink:href="https://wiki.millaulab.fr/lib/exe/fetch.php?media=ricard_radar.jpg" text:style-name="Internet_20_link" text:visited-style-name="Visited_20_Internet_20_Link">Photo origine</text:a></text:p></text:list-item><text:list-item><text:p text:style-name="List_20_1_Content"> <text:a xlink:type="simple" xlink:href="https://wiki.millaulab.fr/lib/exe/fetch.php?media=ricard_radarc2.jpg" text:style-name="Internet_20_link" text:visited-style-name="Visited_20_Internet_20_Link">Dessin JPG intermédiaire</text:a></text:p></text:list-item><text:list-item><text:p text:style-name="List_20_1_Content_Last"> <text:a xlink:type="simple" xlink:href="https://wiki.millaulab.fr/lib/exe/fetch.php?media=ricardradar.zip" text:style-name="Internet_20_link" text:visited-style-name="Visited_20_Internet_20_Link">Dessin vectoriel SVG</text:a> (à décompresser avant)</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22::28:36</meta:creation-date>
    <dc:creator>Generated</dc:creator>
    <dc:date>2026-09-05T22::28:36</dc:date>
    <dc:language>en-US</dc:language>
    <meta:editing-cycles>1</meta:editing-cycles>
    <meta:editing-duration>PT0S</meta:editing-duration>
    <dc:title>formations:inkscape1</dc:title>
  </office:meta>
</office:document-meta>
</file>