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f767e5a5a753e092ceb69ecf6d6e377.jpg"/>
  <manifest:file-entry manifest:media-type="image/jpeg" manifest:full-path="Pictures/d6be4cfd13c3f8fb429f594e2defaaa6.jpg"/>
  <manifest:file-entry manifest:media-type="image/jpeg" manifest:full-path="Pictures/b067d280b642c1ae61f26a68ed5ecc4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ons:inkscape"/><text:bookmark-start text:name="__RefHeading___inkscape_1"/><text:bookmark-start text:name="inkscape"/>Inkscape<text:bookmark-end text:name="__RefHeading___inkscape_1"/><text:bookmark-end text:name="inkscap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nkscape est un logiciel de dessin vectoriel libre. Il a des fonctionnalités similaires aux logiciels propriétaires CorelDRAW et Adobe Illustrator.</text:p><text:list text:style-name="List_20_1" text:continue-numbering="false"><text:list-item><text:p text:style-name="LastListParagraph_List_20_1_Content_First"> <text:a xlink:type="simple" xlink:href="https://inkscape.org/" text:style-name="Internet_20_link" text:visited-style-name="Visited_20_Internet_20_Link">Inkscape.org</text:a></text:p></text:list-item></text:list></table:table-cell></table:table-row></table:table></draw:text-box></draw:frame></text:p>
      <text:p text:style-name="Text_20_body">Je vais traiter ici de la vectorisation d'une photo pour en découper ou usiner des objets 2D.</text:p>
      <text:p text:style-name="Text_20_body"><draw:frame draw:style-name="mediaright" draw:name="Cliquer pour agrandir Legend" text:anchor-type="paragraph" draw:z-index="0" svg:width="2.6458333333333cm" style:rel-width="100%"><draw:text-box><text:p text:style-name="legendcenter"><draw:frame draw:style-name="mediaright" draw:name="Cliquer pour agrandir" text:anchor-type="paragraph" draw:z-index="0" svg:width="2.6458333333333cm" style:rel-width="100%" svg:height="3.5032224800206cm" style:rel-height="scale"><draw:image xlink:href="Pictures/7f767e5a5a753e092ceb69ecf6d6e377.jpg" xlink:type="simple" xlink:show="embed" xlink:actuate="onLoad"/></draw:frame>Cliquer pour agrandir</text:p></draw:text-box></draw:frame>
L'image qui va servir de support au tuto est la photo d'une insigne de 2.7 x 3.5 cm composé initialement de 5 couleurs : doré (contour), rouge (fond), blanc (radar) bleu (mer) et noir (trident). Avec le temps, les émaux se sont oxydés et des salissures se sont ajoutées. L'insigne a été prise en photo, elle aurait pu être scannée. L'image résultante a une dimension de 1293 × 1712 pixels. </text:p>
      <text:p text:style-name="Text_20_body">Le but est d'obtenir le tracé vectoriel des différentes zones de couleurs.</text:p>
      <text:h text:style-name="Heading_20_2" text:outline-level="2"><text:bookmark-start text:name="__RefHeading___problemes_rencontres_2"/><text:bookmark-start text:name="problemes_rencontres"/>Problèmes rencontrés<text:bookmark-end text:name="__RefHeading___problemes_rencontres_2"/><text:bookmark-end text:name="problemes_rencontres"/></text:h>
      <text:p text:style-name="Text_20_body"><draw:frame draw:style-name="medialeft" draw:name="Cliquer pour agrandir Legend" text:anchor-type="paragraph" draw:z-index="0" svg:width="7.9375cm" style:rel-width="100%"><draw:text-box><text:p text:style-name="legendcenter"><draw:frame draw:style-name="medialeft" draw:name="Cliquer pour agrandir" text:anchor-type="paragraph" draw:z-index="1" svg:width="7.9375cm" style:rel-width="100%" svg:height="5.2916666666667cm" style:rel-height="scale"><draw:image xlink:href="Pictures/d6be4cfd13c3f8fb429f594e2defaaa6.jpg" xlink:type="simple" xlink:show="embed" xlink:actuate="onLoad"/></draw:frame>Cliquer pour agrandir</text:p></draw:text-box></draw:frame><draw:frame draw:style-name="mediaright" draw:name="Cliquer pour agrandir Legend" text:anchor-type="paragraph" draw:z-index="0" svg:width="7.9375cm" style:rel-width="100%"><draw:text-box><text:p text:style-name="legendcenter"><draw:frame draw:style-name="mediaright" draw:name="Cliquer pour agrandir" text:anchor-type="paragraph" draw:z-index="2" svg:width="7.9375cm" style:rel-width="100%" svg:height="5.3048958333333cm" style:rel-height="scale"><draw:image xlink:href="Pictures/b067d280b642c1ae61f26a68ed5ecc41.jpg" xlink:type="simple" xlink:show="embed" xlink:actuate="onLoad"/></draw:frame>Cliquer pour agrandir</text:p></draw:text-box></draw:frame>
Inkscape a des problème pour définir les limites de couleurs et générer des tracés précis d'une seule passe pour l'usinage.</text:p>
      <text:list text:style-name="List_20_1" text:continue-numbering="false">
        <text:list-item>
          <text:p text:style-name="List_20_1_Content_First"> Même vectorisée en 8 passes/couleurs, l'image n'a pas des contours assez précis. Les chemins n'ont pas les bons tracés et des chemins parasites sont à supprimer. <text:line-break/>On retrouve des chemins pour la couleur noire en bas à droite, en haut au centre et le tracé du trident n'est pas rectiligne. La discrimination des couleurs n'est pas assez précise.</text:p>
        </text:list-item>
        <text:list-item>
          <text:p text:style-name="List_20_1_Content_Last"> En détection de contours, les chemins sont mités et des parasites apparaissent à beaucoup d'endroit. <text:line-break/>Beaucoup trop de noeux sont présents et vont générer des déplacements d'outils inutiles et problématiques.</text:p>
        </text:list-item>
      </text:list>
      <text:h text:style-name="Heading_20_2" text:outline-level="2"><text:bookmark-start text:name="__RefHeading___solutions_3"/><text:bookmark-start text:name="solutions"/>Solutions<text:bookmark-end text:name="__RefHeading___solutions_3"/><text:bookmark-end text:name="solutions"/></text:h>
      <text:list text:style-name="List_20_1" text:continue-numbering="false">
        <text:list-item>
          <text:p text:style-name="List_20_1_Content_First"> <text:a xlink:type="simple" xlink:href="https://wiki.millaulab.fr/doku.php?id=formations:inkscape1" text:style-name="Internet_20_link" text:visited-style-name="Visited_20_Internet_20_Link">Méthode 1</text:a> : Préparer l'image pour laisser Inkscape vectoriser seul en ayant les tracés les plus précis possibles sans avoir à y retoucher.</text:p>
        </text:list-item>
        <text:list-item>
          <text:p text:style-name="List_20_1_Content_Last"> <text:a xlink:type="simple" xlink:href="https://wiki.millaulab.fr/doku.php?id=formations:inkscape2" text:style-name="Internet_20_link" text:visited-style-name="Visited_20_Internet_20_Link">Méthode 2</text:a> : Vectoriser soit même pour obtenir des chemins plus simpl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9::57:16</meta:creation-date>
    <dc:creator>Generated</dc:creator>
    <dc:date>2026-09-15T09::57:16</dc:date>
    <dc:language>en-US</dc:language>
    <meta:editing-cycles>1</meta:editing-cycles>
    <meta:editing-duration>PT0S</meta:editing-duration>
    <dc:title>formations:inkscape</dc:title>
  </office:meta>
</office:document-meta>
</file>