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a2eaae62223093884985be25a96a93.png"/>
  <manifest:file-entry manifest:media-type="image/png" manifest:full-path="Pictures/62c20f91ed61156850a1a00e775e7096.png"/>
  <manifest:file-entry manifest:media-type="image/png" manifest:full-path="Pictures/94471463d4d33502eeb894262ebfe094.png"/>
  <manifest:file-entry manifest:media-type="image/png" manifest:full-path="Pictures/15dd9b7cca9edb69b0e97ecb09b21ebf.png"/>
  <manifest:file-entry manifest:media-type="image/png" manifest:full-path="Pictures/105718a753e5d3d838fab016533930c9.png"/>
  <manifest:file-entry manifest:media-type="image/png" manifest:full-path="Pictures/52fe23030757a0fb5ed5e55eec1a38b1.png"/>
  <manifest:file-entry manifest:media-type="image/png" manifest:full-path="Pictures/225fedce84919bfb946de322fa1946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freecad:extrusion_depuis_un_dxf"/><text:bookmark-start text:name="__RefHeading___comment_faire_une_extrusion_depuis_un_fichier_dxf_1"/><text:bookmark-start text:name="comment_faire_une_extrusion_depuis_un_fichier_dxf"/>Comment faire une extrusion depuis un fichier DXF<text:bookmark-end text:name="__RefHeading___comment_faire_une_extrusion_depuis_un_fichier_dxf_1"/><text:bookmark-end text:name="comment_faire_une_extrusion_depuis_un_fichier_dxf"/></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Pour pouvoir faire une extrusion dans FreeCAD, le fichier DXF doit être composé de polyligne fermée.
Si le DXF n'est pas construit comme tel, il faudra passer par un logiciel tier comme LibreCAD par exemple.
Voici les différentes étapes pour transformer un dessin à plat composé de lignes, arcs de cercle indépendants en polyligne utilisable dans FreeCAD.</text:p>
      <text:h text:style-name="Heading_20_2" text:outline-level="2"><text:bookmark-start text:name="__RefHeading___librecad_3"/><text:bookmark-start text:name="librecad"/>LibreCAD<text:bookmark-end text:name="__RefHeading___librecad_3"/><text:bookmark-end text:name="librecad"/></text:h>
      <text:p text:style-name="Text_20_body">Ouvrir le DXF avec LibreCAD :<text:line-break/>
<draw:frame draw:style-name="media" draw:name="0" text:anchor-type="as-char" draw:z-index="0" svg:width="26.458333333333cm" style:rel-width="100%" svg:height="17.631916996047cm" style:rel-height="scale"><draw:image xlink:href="Pictures/49a2eaae62223093884985be25a96a93.png" xlink:type="simple" xlink:show="embed" xlink:actuate="onLoad"/></draw:frame></text:p>
      <text:p text:style-name="Text_20_body">Aller dans les outils Polyligne :<text:line-break/>
<draw:frame draw:style-name="media" draw:name="1" text:anchor-type="as-char" draw:z-index="1" svg:width="26.458333333333cm" style:rel-width="100%" svg:height="18.110739575138cm" style:rel-height="scale"><draw:image xlink:href="Pictures/62c20f91ed61156850a1a00e775e7096.png" xlink:type="simple" xlink:show="embed" xlink:actuate="onLoad"/></draw:frame></text:p>
      <text:p text:style-name="Text_20_body">Sélectionner l'outil “Créer des polylignes à partir de segments existant” :<text:line-break/>
<draw:frame draw:style-name="media" draw:name="2" text:anchor-type="as-char" draw:z-index="2" svg:width="26.458333333333cm" style:rel-width="100%" svg:height="17.631916996047cm" style:rel-height="scale"><draw:image xlink:href="Pictures/94471463d4d33502eeb894262ebfe094.png" xlink:type="simple" xlink:show="embed" xlink:actuate="onLoad"/></draw:frame></text:p>
      <text:p text:style-name="Text_20_body">Puis pointer une partie de chaque ensemble des segments que l'on désire transformer en polyligne. Dans cet exemple, on va cliquer sur l'enveloppe du profil et les 5 évidements :<text:line-break/>
<draw:frame draw:style-name="media" draw:name="3" text:anchor-type="as-char" draw:z-index="3" svg:width="26.458333333333cm" style:rel-width="100%" svg:height="17.631916996047cm" style:rel-height="scale"><draw:image xlink:href="Pictures/15dd9b7cca9edb69b0e97ecb09b21ebf.png" xlink:type="simple" xlink:show="embed" xlink:actuate="onLoad"/></draw:frame></text:p>
      <text:p text:style-name="Text_20_body">Pour finir cette partie, sauvegarder les fichiers DXF :<text:line-break/>
<draw:frame draw:style-name="media" draw:name="4" text:anchor-type="as-char" draw:z-index="4" svg:width="17.277291666667cm" style:rel-width="100%" svg:height="5.794375cm" style:rel-height="scale"><draw:image xlink:href="Pictures/105718a753e5d3d838fab016533930c9.png" xlink:type="simple" xlink:show="embed" xlink:actuate="onLoad"/></draw:frame></text:p>
      <text:h text:style-name="Heading_20_2" text:outline-level="2"><text:bookmark-start text:name="__RefHeading___freecad_4"/><text:bookmark-start text:name="freecad"/>FreeCAD<text:bookmark-end text:name="__RefHeading___freecad_4"/><text:bookmark-end text:name="freecad"/></text:h>
      <text:p text:style-name="Text_20_body">Ouvrir une document ou en créer un, puis “Importer” le fichier DXF précédemment créé :<text:line-break/>
<draw:frame draw:style-name="media" draw:name="5" text:anchor-type="as-char" draw:z-index="5" svg:width="7.064375cm" style:rel-width="100%" svg:height="11.694583333333cm" style:rel-height="scale"><draw:image xlink:href="Pictures/52fe23030757a0fb5ed5e55eec1a38b1.png" xlink:type="simple" xlink:show="embed" xlink:actuate="onLoad"/></draw:frame></text:p>
      <text:p text:style-name="Text_20_body"><draw:frame draw:style-name="media" draw:name="6" text:anchor-type="as-char" draw:z-index="6" svg:width="26.458333333333cm" style:rel-width="100%" svg:height="15.741905174906cm" style:rel-height="scale"><draw:image xlink:href="Pictures/225fedce84919bfb946de322fa19461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6::24:17</meta:creation-date>
    <dc:creator>Generated</dc:creator>
    <dc:date>2026-08-22T06::24:17</dc:date>
    <dc:language>en-US</dc:language>
    <meta:editing-cycles>1</meta:editing-cycles>
    <meta:editing-duration>PT0S</meta:editing-duration>
    <dc:title>formations:freecad:extrusion_depuis_un_dxf</dc:title>
  </office:meta>
</office:document-meta>
</file>