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f4562c8df89db52059b60239807442.png"/>
  <manifest:file-entry manifest:media-type="image/png" manifest:full-path="Pictures/9636fa0bfaf5463ad5ebb4137ebf4354.png"/>
  <manifest:file-entry manifest:media-type="image/png" manifest:full-path="Pictures/b7013c443ddf2cb0baed9fccddc52bd9.png"/>
  <manifest:file-entry manifest:media-type="image/png" manifest:full-path="Pictures/cac0ac1bf751e3bf5e4fade011a2b84a.png"/>
  <manifest:file-entry manifest:media-type="image/png" manifest:full-path="Pictures/acb3dc4cab52534d087e17d8b97565c6.png"/>
  <manifest:file-entry manifest:media-type="image/png" manifest:full-path="Pictures/32cd1b8bf94c790d6b8f960b36404432.png"/>
  <manifest:file-entry manifest:media-type="image/png" manifest:full-path="Pictures/1e0323e88bd00fc0c6ce90f9cb142a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ormations:freecad:export_dxf_a_plat"/><text:bookmark-start text:name="__RefHeading___export_dxf_a_plat_1"/><text:bookmark-start text:name="export_dxf_a_plat"/>Export DXF "à plat"<text:bookmark-end text:name="__RefHeading___export_dxf_a_plat_1"/><text:bookmark-end text:name="export_dxf_a_plat"/></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problème de l'export DXF d'un objet en 3D est que les différentes arrêtes qui se superposent vont être “empilées” dans le fichier DXF, ce qui peut poser des problèmes lors de l'import de ce ficher dans certains logiciels comme MetalCut.<text:line-break/>
Dans ce dernier cas, la découpe laser va effectuer autant de passage  que de traits superposés et cela pourra détériorer la pièce que l'on veut découper.<text:line-break/>
Pour palier à cela, le fait de faire une projection sur un plan supprimera le problème.<text:line-break/></text:p>
      <text:h text:style-name="Heading_20_2" text:outline-level="2"><text:bookmark-start text:name="__RefHeading___procedure_3"/><text:bookmark-start text:name="procedure"/>Procédure<text:bookmark-end text:name="__RefHeading___procedure_3"/><text:bookmark-end text:name="procedure"/></text:h>
      <text:p text:style-name="Text_20_body"><draw:frame draw:style-name="mediacenter" draw:name="0" text:anchor-type="paragraph" draw:z-index="0" svg:width="23.8125cm" style:rel-width="100%" svg:height="13.25481505102cm" style:rel-height="scale"><draw:image xlink:href="Pictures/45f4562c8df89db52059b60239807442.png" xlink:type="simple" xlink:show="embed" xlink:actuate="onLoad"/></draw:frame>
<draw:frame draw:style-name="mediacenter" draw:name="1" text:anchor-type="paragraph" draw:z-index="1" svg:width="23.8125cm" style:rel-width="100%" svg:height="13.25481505102cm" style:rel-height="scale"><draw:image xlink:href="Pictures/9636fa0bfaf5463ad5ebb4137ebf4354.png" xlink:type="simple" xlink:show="embed" xlink:actuate="onLoad"/></draw:frame>
<draw:frame draw:style-name="mediacenter" draw:name="2" text:anchor-type="paragraph" draw:z-index="2" svg:width="23.8125cm" style:rel-width="100%" svg:height="13.25481505102cm" style:rel-height="scale"><draw:image xlink:href="Pictures/b7013c443ddf2cb0baed9fccddc52bd9.png" xlink:type="simple" xlink:show="embed" xlink:actuate="onLoad"/></draw:frame>
<draw:frame draw:style-name="mediacenter" draw:name="3" text:anchor-type="paragraph" draw:z-index="3" svg:width="23.8125cm" style:rel-width="100%" svg:height="13.25481505102cm" style:rel-height="scale"><draw:image xlink:href="Pictures/cac0ac1bf751e3bf5e4fade011a2b84a.png" xlink:type="simple" xlink:show="embed" xlink:actuate="onLoad"/></draw:frame>
<draw:frame draw:style-name="mediacenter" draw:name="4" text:anchor-type="paragraph" draw:z-index="4" svg:width="23.8125cm" style:rel-width="100%" svg:height="13.25481505102cm" style:rel-height="scale"><draw:image xlink:href="Pictures/acb3dc4cab52534d087e17d8b97565c6.png" xlink:type="simple" xlink:show="embed" xlink:actuate="onLoad"/></draw:frame>
<draw:frame draw:style-name="mediacenter" draw:name="5" text:anchor-type="paragraph" draw:z-index="5" svg:width="23.8125cm" style:rel-width="100%" svg:height="13.25481505102cm" style:rel-height="scale"><draw:image xlink:href="Pictures/32cd1b8bf94c790d6b8f960b36404432.png" xlink:type="simple" xlink:show="embed" xlink:actuate="onLoad"/></draw:frame>
<draw:frame draw:style-name="mediacenter" draw:name="6" text:anchor-type="paragraph" draw:z-index="6" svg:width="23.8125cm" style:rel-width="100%" svg:height="13.25481505102cm" style:rel-height="scale"><draw:image xlink:href="Pictures/1e0323e88bd00fc0c6ce90f9cb142aa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05::25:11</meta:creation-date>
    <dc:creator>Generated</dc:creator>
    <dc:date>2026-09-07T05::25:11</dc:date>
    <dc:language>en-US</dc:language>
    <meta:editing-cycles>1</meta:editing-cycles>
    <meta:editing-duration>PT0S</meta:editing-duration>
    <dc:title>formations:freecad:export_dxf_a_plat</dc:title>
  </office:meta>
</office:document-meta>
</file>