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tions:freecad"/><text:bookmark-start text:name="__RefHeading___freecad_1"/><text:bookmark-start text:name="freecad"/>FreeCAD<text:bookmark-end text:name="__RefHeading___freecad_1"/><text:bookmark-end text:name="freecad"/></text:h>
      <text:p text:style-name="Text_20_body">“ FreeCAD est un modeleur 3D paramétrique fait principalement pour concevoir des objets réels de toutes les tailles. La conception paramétrique permet d'éditer facilement votre design en remontant dans l'historique du modèle afin d'en changer les paramètres. FreeCAD est libre et fortement personnalisable, scriptable et extensible.<text:line-break/>
FreeCAD est multiplatefome (Windows, Mac et Linux) et ouvre et sauvegarde de nombreux formats de fichier tels que STEP, IGES, STL, SVG, DXF, OBJ, IFC, DAE et beaucoup d'autres.”<text:line-break/>
<text:line-break/>
Page web : <text:a xlink:type="simple" xlink:href="https://www.freecadweb.org/" text:style-name="Internet_20_link" text:visited-style-name="Visited_20_Internet_20_Link">FreeCAD</text:a><text:line-break/>
Page de téléchargement : <text:a xlink:type="simple" xlink:href="https://www.freecadweb.org/wiki/Download" text:style-name="Internet_20_link" text:visited-style-name="Visited_20_Internet_20_Link">https://www.freecadweb.org/wiki/Download</text:a><text:line-break/></text:p>
      <text:h text:style-name="Heading_20_2" text:outline-level="2"><text:bookmark-start text:name="__RefHeading___documents_2"/><text:bookmark-start text:name="documents"/>Documents<text:bookmark-end text:name="__RefHeading___documents_2"/><text:bookmark-end text:name="documents"/></text:h>
      <text:p text:style-name="Text_20_body">Documentations officielles : <text:a xlink:type="simple" xlink:href="https://www.freecadweb.org/wiki/Main_Page" text:style-name="Internet_20_link" text:visited-style-name="Visited_20_Internet_20_Link">https://www.freecadweb.org/wiki/Main_Page</text:a>
<text:line-break/>
Le e-book en anglais et en français : <text:a xlink:type="simple" xlink:href="https://freecadweb.org/manual/" text:style-name="Internet_20_link" text:visited-style-name="Visited_20_Internet_20_Link">https://freecadweb.org/manual/</text:a>
<text:line-break/>
Un mémo d'utilisateur : <text:a xlink:type="simple" xlink:href="http://modelisme58.free.fr/index.php/impression-3d.html?download=66%3Afreecad-initiation-et-mmo" text:style-name="Internet_20_link" text:visited-style-name="Visited_20_Internet_20_Link">http://modelisme58.free.fr/index.php/impression-3d.html?download=66%3Afreecad-initiation-et-mmo</text:a>
<text:line-break/>
<text:line-break/>
TP/Formation MillauLab : <text:a xlink:type="simple" xlink:href="https://wiki.millaulab.fr/lib/exe/fetch.php?media=formations:2016-09_atelier_freecad_niveau1.pdf" text:style-name="Internet_20_link" text:visited-style-name="Visited_20_Internet_20_Link">2016-09_atelier_freecad_niveau1.pdf</text:a><text:line-break/>
<text:line-break/></text:p>
      <text:h text:style-name="Heading_20_2" text:outline-level="2"><text:bookmark-start text:name="__RefHeading___howto_3"/><text:bookmark-start text:name="howto"/>HowTo<text:bookmark-end text:name="__RefHeading___howto_3"/><text:bookmark-end text:name="howto"/></text:h>
      <text:p text:style-name="Text_20_body"><text:a xlink:type="simple" xlink:href="https://wiki.millaulab.fr/doku.php?id=formations:freecad:extrusion_depuis_un_dxf" text:style-name="Internet_20_link" text:visited-style-name="Visited_20_Internet_20_Link">Extrusion depuis un DXF</text:a><text:line-break/>
<text:a xlink:type="simple" xlink:href="https://wiki.millaulab.fr/doku.php?id=formations:freecad:conversion_dxf_pour_metalcut" text:style-name="Internet_20_link" text:visited-style-name="Visited_20_Internet_20_Link">Conversion DXF pour MetalCut</text:a><text:line-break/>
<text:a xlink:type="simple" xlink:href="https://wiki.millaulab.fr/doku.php?id=formations:freecad:export_dxf_a_plat" text:style-name="Internet_20_link" text:visited-style-name="Visited_20_Internet_20_Link">Export DXF "à plat"</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4::59:11</meta:creation-date>
    <dc:creator>Generated</dc:creator>
    <dc:date>2026-09-10T14::59:11</dc:date>
    <dc:language>en-US</dc:language>
    <meta:editing-cycles>1</meta:editing-cycles>
    <meta:editing-duration>PT0S</meta:editing-duration>
    <dc:title>formations:freecad</dc:title>
  </office:meta>
</office:document-meta>
</file>