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ormations:brodeuse"/>sdfgkjqsdg</text:span>
<text:line-break/>
<text:line-break/>
test</text:p>
      <text:p text:style-name="Text_20_body"><text:a xlink:type="simple" xlink:href="https://wiki.millaulab.fr/lib/exe/fetch.php?media=formations:2016-09_atelier_freecad_niveau1.pdf" text:style-name="Internet_20_link" text:visited-style-name="Visited_20_Internet_20_Link">2016-09_atelier_freecad_niveau1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45:25</meta:creation-date>
    <dc:creator>Generated</dc:creator>
    <dc:date>2026-08-26T09::45:25</dc:date>
    <dc:language>en-US</dc:language>
    <meta:editing-cycles>1</meta:editing-cycles>
    <meta:editing-duration>PT0S</meta:editing-duration>
    <dc:title>formations:brodeuse</dc:title>
  </office:meta>
</office:document-meta>
</file>